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7b71cc624e38748b5b499296753bf18.png"/>
  <manifest:file-entry manifest:media-type="image/png" manifest:full-path="Pictures/99c535144a8d67d1a71a9b092cd6df1e.png"/>
  <manifest:file-entry manifest:media-type="image/png" manifest:full-path="Pictures/2f01fd12ec7855bd9546edb7ee520ae5.png"/>
  <manifest:file-entry manifest:media-type="image/png" manifest:full-path="Pictures/8fb3f340ffccf52f2b0e0aa5c48c8494.png"/>
  <manifest:file-entry manifest:media-type="image/png" manifest:full-path="Pictures/a1bfa6ea173630748561b795ae9b72aa.png"/>
  <manifest:file-entry manifest:media-type="image/png" manifest:full-path="Pictures/a41bfe2be0661951d8ab4756863fc45f.png"/>
  <manifest:file-entry manifest:media-type="image/png" manifest:full-path="Pictures/d18f4d3fc4fcf0b91cc8983a7228ca33.png"/>
  <manifest:file-entry manifest:media-type="image/png" manifest:full-path="Pictures/639f555370b6cabb523a0b92209abbef.png"/>
  <manifest:file-entry manifest:media-type="image/png" manifest:full-path="Pictures/15fd1a5ce83308208f7a6d19463ec91a.png"/>
  <manifest:file-entry manifest:media-type="image/png" manifest:full-path="Pictures/3fdf761e2a6949a9c06739c343bd8bfa.png"/>
  <manifest:file-entry manifest:media-type="image/png" manifest:full-path="Pictures/b7a0708874046a09bba44ce0415b8057.png"/>
  <manifest:file-entry manifest:media-type="image/png" manifest:full-path="Pictures/c20be406a42b10126f8cd4981f6bb7b5.png"/>
  <manifest:file-entry manifest:media-type="image/png" manifest:full-path="Pictures/ea357f4d6e7e4eb57ece4ddc345daa21.png"/>
  <manifest:file-entry manifest:media-type="image/png" manifest:full-path="Pictures/c292cf69663afd7454cfe2eae9ecf97b.png"/>
  <manifest:file-entry manifest:media-type="image/png" manifest:full-path="Pictures/d38a9ea4bffacc0ac36766c8b62d9231.png"/>
  <manifest:file-entry manifest:media-type="image/png" manifest:full-path="Pictures/4f3dee746291af562df26b09540a859b.png"/>
  <manifest:file-entry manifest:media-type="image/png" manifest:full-path="Pictures/4bc87cbb3186b7fa8f3ed1f8169d5867.png"/>
  <manifest:file-entry manifest:media-type="image/png" manifest:full-path="Pictures/0462f94a2aeada42f7e4f3dbf3f9c768.png"/>
  <manifest:file-entry manifest:media-type="image/png" manifest:full-path="Pictures/ff3a5a71a8e00adf3efc0787d315d6e0.png"/>
  <manifest:file-entry manifest:media-type="image/png" manifest:full-path="Pictures/82c0c859461fbdf222ed0585c5924fc1.png"/>
  <manifest:file-entry manifest:media-type="image/png" manifest:full-path="Pictures/48d3168b27e48cbce7c8b3d3e2e3d71f.png"/>
  <manifest:file-entry manifest:media-type="image/png" manifest:full-path="Pictures/ad9696e9fcbe31493c3f794794862b4d.png"/>
  <manifest:file-entry manifest:media-type="image/png" manifest:full-path="Pictures/69004bf2a7e58e882d5f5dfb4b1a5aad.png"/>
  <manifest:file-entry manifest:media-type="image/png" manifest:full-path="Pictures/dece9c906b3145036395847c1b9ea50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s:archivage_outlook_sur_dvd"/><text:bookmark-start text:name="__RefHeading___archivage_de_donnees_sur_cd_ou_dvd_1"/><text:bookmark-start text:name="archivage_de_donnees_sur_cd_ou_dvd"/>Archivage de données sur CD ou DVD<text:bookmark-end text:name="__RefHeading___archivage_de_donnees_sur_cd_ou_dvd_1"/><text:bookmark-end text:name="archivage_de_donnees_sur_cd_ou_dvd"/></text:h>
      <text:p text:style-name="Text_20_body">Lors de cette séance nous allons apprendre à archiver nos données sur CD ou DVD avec le logiciel libre et gratuit <text:a xlink:type="simple" xlink:href="http://infrarecorder.org" text:style-name="Internet_20_link" text:visited-style-name="Visited_20_Internet_20_Link">InfraRecorder</text:a>.</text:p>
      <text:h text:style-name="Heading_20_2" text:outline-level="2"><text:bookmark-start text:name="__RefHeading___telechargement_et_installation_du_logiciel_2"/><text:bookmark-start text:name="telechargement_et_installation_du_logiciel"/>Téléchargement et installation du logiciel<text:bookmark-end text:name="__RefHeading___telechargement_et_installation_du_logiciel_2"/><text:bookmark-end text:name="telechargement_et_installation_du_logiciel"/></text:h>
      <text:p text:style-name="Text_20_body">Nous allons tout d'abord télécharger et installer le logiciel, ceci en passant par le site <text:a xlink:type="simple" xlink:href="http://www.framapack.org/" text:style-name="Internet_20_link" text:visited-style-name="Visited_20_Internet_20_Link">http://www.framapack.org/</text:a> qui permet le téléchargement et l'installation très facilement des logiciels présentés.</text:p>
      <text:p text:style-name="Text_20_body"><draw:frame draw:style-name="media" draw:name="0" text:anchor-type="as-char" draw:z-index="0" svg:width="21.166666666667cm" style:rel-width="100%" svg:height="12.575874485597cm" style:rel-height="scale"><draw:image xlink:href="Pictures/b7b71cc624e38748b5b499296753bf18.png" xlink:type="simple" xlink:show="embed" xlink:actuate="onLoad"/></draw:frame></text:p>
      <text:p text:style-name="Text_20_body">Le logiciel se trouve dans la rubrique <text:span text:style-name="Strong_20_Emphasis">Multimédia</text:span> il faut donc cliquer sur cette dernière :</text:p>
      <text:p text:style-name="Text_20_body"><draw:frame draw:style-name="media" draw:name="1" text:anchor-type="as-char" draw:z-index="1" svg:width="21.166666666667cm" style:rel-width="100%" svg:height="12.575874485597cm" style:rel-height="scale"><draw:image xlink:href="Pictures/99c535144a8d67d1a71a9b092cd6df1e.png" xlink:type="simple" xlink:show="embed" xlink:actuate="onLoad"/></draw:frame></text:p>
      <text:p text:style-name="Text_20_body">Puis afin de télécharger <text:span text:style-name="Strong_20_Emphasis">infrarecorder</text:span> il faut <text:span text:style-name="Strong_20_Emphasis">cocher sa case</text:span> :</text:p>
      <text:p text:style-name="Text_20_body"><draw:frame draw:style-name="media" draw:name="2" text:anchor-type="as-char" draw:z-index="2" svg:width="21.166666666667cm" style:rel-width="100%" svg:height="12.575874485597cm" style:rel-height="scale"><draw:image xlink:href="Pictures/2f01fd12ec7855bd9546edb7ee520ae5.png" xlink:type="simple" xlink:show="embed" xlink:actuate="onLoad"/></draw:frame></text:p>
      <text:p text:style-name="Text_20_body">Puis cliquer sur le bouton <text:span text:style-name="Strong_20_Emphasis">Télécharger</text:span> sur la partie droite de votre écran :</text:p>
      <text:p text:style-name="Text_20_body"><draw:frame draw:style-name="media" draw:name="3" text:anchor-type="as-char" draw:z-index="3" svg:width="21.166666666667cm" style:rel-width="100%" svg:height="12.575874485597cm" style:rel-height="scale"><draw:image xlink:href="Pictures/8fb3f340ffccf52f2b0e0aa5c48c8494.png" xlink:type="simple" xlink:show="embed" xlink:actuate="onLoad"/></draw:frame></text:p>
      <text:p text:style-name="Text_20_body">Une nouvelle fenêtre s'affiche et vous demande si vous souhaitez Enregistrer ou <text:span text:style-name="Strong_20_Emphasis">Exécuter</text:span> cliquons sur ce dernier :</text:p>
      <text:p text:style-name="Text_20_body"><draw:frame draw:style-name="media" draw:name="4" text:anchor-type="as-char" draw:z-index="4" svg:width="10.689166666667cm" svg:height="7.5670833333333cm"><draw:image xlink:href="Pictures/a1bfa6ea173630748561b795ae9b72aa.png" xlink:type="simple" xlink:show="embed" xlink:actuate="onLoad"/></draw:frame></text:p>
      <text:p text:style-name="Text_20_body">Si votre navigateur internet est bien configuré il devrait vous afficher un avertissement, cliquer une nouvelle fois sur <text:span text:style-name="Strong_20_Emphasis">Exécuter</text:span> :</text:p>
      <text:p text:style-name="Text_20_body"><draw:frame draw:style-name="media" draw:name="5" text:anchor-type="as-char" draw:z-index="5" svg:width="12.303125cm" svg:height="6.2970833333333cm"><draw:image xlink:href="Pictures/a41bfe2be0661951d8ab4756863fc45f.png" xlink:type="simple" xlink:show="embed" xlink:actuate="onLoad"/></draw:frame></text:p>
      <text:p text:style-name="Text_20_body">Le téléchargement du logiciel s'exécute :</text:p>
      <text:p text:style-name="Text_20_body"><draw:frame draw:style-name="media" draw:name="6" text:anchor-type="as-char" draw:z-index="6" svg:width="12.117916666667cm" svg:height="3.9158333333333cm"><draw:image xlink:href="Pictures/d18f4d3fc4fcf0b91cc8983a7228ca33.png" xlink:type="simple" xlink:show="embed" xlink:actuate="onLoad"/></draw:frame></text:p>
      <text:p text:style-name="Text_20_body">Puis l'installation automatique :</text:p>
      <text:p text:style-name="Text_20_body"><draw:frame draw:style-name="media" draw:name="7" text:anchor-type="as-char" draw:z-index="7" svg:width="12.117916666667cm" svg:height="3.9158333333333cm"><draw:image xlink:href="Pictures/639f555370b6cabb523a0b92209abbef.png" xlink:type="simple" xlink:show="embed" xlink:actuate="onLoad"/></draw:frame></text:p>
      <text:p text:style-name="Text_20_body">Lorsque l'installation est terminée une fenêtre vous informe il faut alors cliquer sur <text:span text:style-name="Strong_20_Emphasis">Ok</text:span>:</text:p>
      <text:p text:style-name="Text_20_body"><draw:frame draw:style-name="media" draw:name="8" text:anchor-type="as-char" draw:z-index="8" svg:width="6.2441666666667cm" style:rel-width="100%" svg:height="3.33375cm" style:rel-height="scale"><draw:image xlink:href="Pictures/15fd1a5ce83308208f7a6d19463ec91a.png" xlink:type="simple" xlink:show="embed" xlink:actuate="onLoad"/></draw:frame></text:p>
      <text:p text:style-name="Text_20_body">Puis cliquer sur <text:span text:style-name="Strong_20_Emphasis">Quitter</text:span> pour quitter l'installateur automatique :</text:p>
      <text:p text:style-name="Text_20_body"><draw:frame draw:style-name="media" draw:name="9" text:anchor-type="as-char" draw:z-index="9" svg:width="12.117916666667cm" svg:height="3.9158333333333cm"><draw:image xlink:href="Pictures/3fdf761e2a6949a9c06739c343bd8bfa.png" xlink:type="simple" xlink:show="embed" xlink:actuate="onLoad"/></draw:frame></text:p>
      <text:h text:style-name="Heading_20_2" text:outline-level="2"><text:bookmark-start text:name="__RefHeading___decouverte_de_l_interface_d_accueil_3"/><text:bookmark-start text:name="decouverte_de_l_interface_d_accueil"/>Découverte de l'interface d'accueil<text:bookmark-end text:name="__RefHeading___decouverte_de_l_interface_d_accueil_3"/><text:bookmark-end text:name="decouverte_de_l_interface_d_accueil"/></text:h>
      <text:p text:style-name="Text_20_body">Maintenant qu'Infrarecorder est installé, il faut cliquer deux fois sur l'icône présente sur le bureau de votre ordinateur pour le lancer :</text:p>
      <text:p text:style-name="Text_20_body"><draw:frame draw:style-name="media" draw:name="10" text:anchor-type="as-char" draw:z-index="10" svg:width="2.0108333333333cm" style:rel-width="100%" svg:height="1.4552083333333cm" style:rel-height="scale"><draw:image xlink:href="Pictures/b7a0708874046a09bba44ce0415b8057.png" xlink:type="simple" xlink:show="embed" xlink:actuate="onLoad"/></draw:frame></text:p>
      <text:p text:style-name="Text_20_body">Vous arrivez sur l'interface d'accueil qui vous permet de sélectionner la tâche à effectuer ( Création d'un CD ou DVD de données, création d'un CD Audio, création d'un DVD Vidéo, création d'une image disque, l'utilitaire de copie de CD ou DVD, et l'utilitaire d'information sur votre graveur) :</text:p>
      <text:p text:style-name="Text_20_body"><draw:frame draw:style-name="media" draw:name="11" text:anchor-type="as-char" draw:z-index="11" svg:width="13.229166666667cm" svg:height="10.583333333333cm"><draw:image xlink:href="Pictures/c20be406a42b10126f8cd4981f6bb7b5.png" xlink:type="simple" xlink:show="embed" xlink:actuate="onLoad"/></draw:frame></text:p>
      <text:h text:style-name="Heading_20_2" text:outline-level="2"><text:bookmark-start text:name="__RefHeading___gravure_d_un_cd_4"/><text:bookmark-start text:name="gravure_d_un_cd"/>Gravure d'un CD<text:bookmark-end text:name="__RefHeading___gravure_d_un_cd_4"/><text:bookmark-end text:name="gravure_d_un_cd"/></text:h>
      <text:p text:style-name="Text_20_body">Après avoir cliqué sur le bouton CD dans la rubrique Data Disc vous avez cette fenêtre qui s'affiche :</text:p>
      <text:p text:style-name="Text_20_body"><draw:frame draw:style-name="media" draw:name="12" text:anchor-type="as-char" draw:z-index="12" svg:width="21.166666666667cm" style:rel-width="100%" svg:height="15.875cm" style:rel-height="scale"><draw:image xlink:href="Pictures/ea357f4d6e7e4eb57ece4ddc345daa21.png" xlink:type="simple" xlink:show="embed" xlink:actuate="onLoad"/></draw:frame></text:p>
      <text:p text:style-name="Text_20_body">Si vous souhaitez donner un nom différent à votre CD ou DVD il suffit de faire <text:span text:style-name="Strong_20_Emphasis">un clic droit sur son nom</text:span> ( par défaut la date et l'heure de création ) puis <text:span text:style-name="Strong_20_Emphasis">un clic sur renommer</text:span> :</text:p>
      <text:p text:style-name="Text_20_body"><draw:frame draw:style-name="media" draw:name="13" text:anchor-type="as-char" draw:z-index="13" svg:width="21.166666666667cm" style:rel-width="100%" svg:height="15.875cm" style:rel-height="scale"><draw:image xlink:href="Pictures/c292cf69663afd7454cfe2eae9ecf97b.png" xlink:type="simple" xlink:show="embed" xlink:actuate="onLoad"/></draw:frame></text:p>
      <text:p text:style-name="Text_20_body">Taper le nom choisi et valider avec la touche <text:span text:style-name="Strong_20_Emphasis">Entrée</text:span> de votre clavier :</text:p>
      <text:p text:style-name="Text_20_body"><draw:frame draw:style-name="media" draw:name="14" text:anchor-type="as-char" draw:z-index="14" svg:width="21.166666666667cm" style:rel-width="100%" svg:height="15.875cm" style:rel-height="scale"><draw:image xlink:href="Pictures/d38a9ea4bffacc0ac36766c8b62d9231.png" xlink:type="simple" xlink:show="embed" xlink:actuate="onLoad"/></draw:frame></text:p>
      <text:p text:style-name="Text_20_body">Ensuite il suffit de faire un cliqué déplacé des fichiers et/ou dossiers du haut vers le bas de l'écran pour les rajouter à votre projet de gravure de CD ou DVD.</text:p>
      <text:p text:style-name="Text_20_body"><draw:frame draw:style-name="media" draw:name="15" text:anchor-type="as-char" draw:z-index="15" svg:width="21.166666666667cm" style:rel-width="100%" svg:height="15.875cm" style:rel-height="scale"><draw:image xlink:href="Pictures/4f3dee746291af562df26b09540a859b.png" xlink:type="simple" xlink:show="embed" xlink:actuate="onLoad"/></draw:frame></text:p>
      <text:p text:style-name="Text_20_body">Au bout d'un certain temps si jamais la totalité des fichiers/dossiers à graver dépassent la capacité maximale de votre CD ou DVD la barre du bas de votre fenêtre devient rouge :</text:p>
      <text:p text:style-name="Text_20_body"><draw:frame draw:style-name="media" draw:name="16" text:anchor-type="as-char" draw:z-index="16" svg:width="22.013333333333cm" style:rel-width="100%" svg:height="17.065625cm" style:rel-height="scale"><draw:image xlink:href="Pictures/4bc87cbb3186b7fa8f3ed1f8169d5867.png" xlink:type="simple" xlink:show="embed" xlink:actuate="onLoad"/></draw:frame></text:p>
      <text:p text:style-name="Text_20_body">Il faut alors supprimer des fichiers ou des dossiers afin de revenir à une barre bleu, pour cela il faut faire <text:span text:style-name="Strong_20_Emphasis">un clic sur le(s) fichier(s) et/ou dossier(s)</text:span> et appuyer sur le bouton <text:span text:style-name="Strong_20_Emphasis">suppr</text:span> de votre clavier, une fenêtre de confirmation s'affiche, cliquez alors sur <text:span text:style-name="Strong_20_Emphasis">Oui</text:span> pour confirmer votre choix :</text:p>
      <text:p text:style-name="Text_20_body"><draw:frame draw:style-name="media" draw:name="17" text:anchor-type="as-char" draw:z-index="17" svg:width="11.1125cm" svg:height="3.33375cm"><draw:image xlink:href="Pictures/0462f94a2aeada42f7e4f3dbf3f9c768.png" xlink:type="simple" xlink:show="embed" xlink:actuate="onLoad"/></draw:frame></text:p>
      <text:p text:style-name="Text_20_body">Si vous souhaitez enregistrer votre projet de gravure il faut cliquer sur le menu <text:span text:style-name="Strong_20_Emphasis">Fichier</text:span> en haut et à gauche de la fenêtre d'Infrarecorder puis sur <text:span text:style-name="Strong_20_Emphasis">Enregistrer le projet sous…</text:span> :</text:p>
      <text:p text:style-name="Text_20_body"><draw:frame draw:style-name="media" draw:name="18" text:anchor-type="as-char" draw:z-index="18" svg:width="22.013333333333cm" style:rel-width="100%" svg:height="17.065625cm" style:rel-height="scale"><draw:image xlink:href="Pictures/ff3a5a71a8e00adf3efc0787d315d6e0.png" xlink:type="simple" xlink:show="embed" xlink:actuate="onLoad"/></draw:frame></text:p>
      <text:p text:style-name="Text_20_body">Dans la nouvelle fenêtre il faut le <text:span text:style-name="Strong_20_Emphasis">nommer</text:span> et le placer dans un dossier dans votre ordinateur par exemple <text:span text:style-name="Strong_20_Emphasis">Mes Documents</text:span> et cliquer sur le bouton <text:span text:style-name="Strong_20_Emphasis">Enregistrer</text:span> :</text:p>
      <text:p text:style-name="Text_20_body"><draw:frame draw:style-name="media" draw:name="19" text:anchor-type="as-char" draw:z-index="19" svg:width="14.896041666667cm" svg:height="11.006666666667cm"><draw:image xlink:href="Pictures/82c0c859461fbdf222ed0585c5924fc1.png" xlink:type="simple" xlink:show="embed" xlink:actuate="onLoad"/></draw:frame></text:p>
      <text:h text:style-name="Heading_20_2" text:outline-level="2"><text:bookmark-start text:name="__RefHeading___propriete_du_projet_5"/><text:bookmark-start text:name="propriete_du_projet"/>Propriété du projet<text:bookmark-end text:name="__RefHeading___propriete_du_projet_5"/><text:bookmark-end text:name="propriete_du_projet"/></text:h>
      <text:p text:style-name="Text_20_body">Aller dans les propriétés du projet en passant par le menu <text:span text:style-name="Strong_20_Emphasis">Fichier–&gt;Propriété du projet</text:span> afin de passer la gravure en <text:span text:style-name="Strong_20_Emphasis">UDF</text:span> pour le système de fichiers.</text:p>
      <text:p text:style-name="Text_20_body"><text:span text:style-name="Strong_20_Emphasis">PRÉVOIR CAPTURE écran</text:span> </text:p>
      <text:p text:style-name="Text_20_body">Votre projet est maintenant prêt à être gravé <text:span text:style-name="Strong_20_Emphasis">cliquer</text:span> alors sur <text:span text:style-name="Strong_20_Emphasis">le troisième bouton</text:span> de votre barre d'outil en haut et à gauche de la fenêtre :</text:p>
      <text:p text:style-name="Text_20_body"><draw:frame draw:style-name="media" draw:name="20" text:anchor-type="as-char" draw:z-index="20" svg:width="22.013333333333cm" style:rel-width="100%" svg:height="17.065625cm" style:rel-height="scale"><draw:image xlink:href="Pictures/48d3168b27e48cbce7c8b3d3e2e3d71f.png" xlink:type="simple" xlink:show="embed" xlink:actuate="onLoad"/></draw:frame></text:p>
      <text:p text:style-name="Text_20_body">La fenêtre suivante s'affiche, je vous conseille de cocher <text:span text:style-name="Strong_20_Emphasis">Vérifier le disque après l'écriture</text:span> puis laisser les autres cases cochées par défaut, si vous souhaitez faire plusieurs copies de votre CD ou DVD il faut choisir le nombre via la ligne <text:span text:style-name="Strong_20_Emphasis">Copie</text:span> :</text:p>
      <text:p text:style-name="Text_20_body"><draw:frame draw:style-name="media" draw:name="21" text:anchor-type="as-char" draw:z-index="21" svg:width="9.7102083333333cm" style:rel-width="100%" svg:height="11.1125cm" style:rel-height="scale"><draw:image xlink:href="Pictures/ad9696e9fcbe31493c3f794794862b4d.png" xlink:type="simple" xlink:show="embed" xlink:actuate="onLoad"/></draw:frame></text:p>
      <text:p text:style-name="Text_20_body">Après avoir cliqué sur <text:span text:style-name="Strong_20_Emphasis">Ok</text:span> la gravure commence :</text:p>
      <text:p text:style-name="Text_20_body"><draw:frame draw:style-name="media" draw:name="22" text:anchor-type="as-char" draw:z-index="22" svg:width="13.546666666667cm" svg:height="7.0114583333333cm"><draw:image xlink:href="Pictures/69004bf2a7e58e882d5f5dfb4b1a5aad.png" xlink:type="simple" xlink:show="embed" xlink:actuate="onLoad"/></draw:frame></text:p>
      <text:p text:style-name="Text_20_body">Si tout se passe correctement vous aurez la fenêtre suivant indiquant la fin de la gravure de votre CD ou DVD.</text:p>
      <text:p text:style-name="Text_20_body"><draw:frame draw:style-name="media" draw:name="23" text:anchor-type="as-char" draw:z-index="23" svg:width="13.573125cm" svg:height="7.0379166666667cm"><draw:image xlink:href="Pictures/dece9c906b3145036395847c1b9ea502.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09::36:49</meta:creation-date>
    <dc:creator>Generated</dc:creator>
    <dc:date>2026-08-10T09::36:49</dc:date>
    <dc:language>en-US</dc:language>
    <meta:editing-cycles>1</meta:editing-cycles>
    <meta:editing-duration>PT0S</meta:editing-duration>
    <dc:title>docs:archivage_outlook_sur_dvd</dc:title>
  </office:meta>
</office:document-meta>
</file>