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e2a62e97ee462bec527d57bf69fc40.png"/>
  <manifest:file-entry manifest:media-type="image/png" manifest:full-path="Pictures/47915f74ca9af0cb7ec261d5c18c49c4.png"/>
  <manifest:file-entry manifest:media-type="image/png" manifest:full-path="Pictures/011aaf334cee9725ec89cd13bf6e0914.png"/>
  <manifest:file-entry manifest:media-type="image/png" manifest:full-path="Pictures/678bef52ca40570a60893ea551319063.png"/>
  <manifest:file-entry manifest:media-type="image/png" manifest:full-path="Pictures/4bf90496cd455facdf6f8bfcbdbcfe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c501wakeonlan"/><text:bookmark-start text:name="__RefHeading___documentation_de_mise_en_route_d_un_ordinateur_par_le_reseau_1"/><text:bookmark-start text:name="documentation_de_mise_en_route_d_un_ordinateur_par_le_reseau"/>Documentation de mise en route d'un ordinateur par le réseau :<text:bookmark-end text:name="__RefHeading___documentation_de_mise_en_route_d_un_ordinateur_par_le_reseau_1"/><text:bookmark-end text:name="documentation_de_mise_en_route_d_un_ordinateur_par_le_reseau"/></text:h>
      <text:p text:style-name="Text_20_body">Pour démarrer un ordinateur par le réseau en utilisant le logiciel libre c501wakeonlan <text:span text:style-name="Strong_20_Emphasis">cliquer deux fois</text:span> sur son icône :</text:p>
      <text:p text:style-name="Text_20_body"><draw:frame draw:style-name="mediacenter" draw:name="0" text:anchor-type="paragraph" draw:z-index="0" svg:width="2.619375cm" style:rel-width="100%" svg:height="2.0372916666667cm" style:rel-height="scale"><draw:image xlink:href="Pictures/26e2a62e97ee462bec527d57bf69fc40.png" xlink:type="simple" xlink:show="embed" xlink:actuate="onLoad"/></draw:frame></text:p>
      <text:p text:style-name="Text_20_body">Puis dans la nouvelle fenêtre qui s'affiche <text:span text:style-name="Strong_20_Emphasis">cliquer</text:span> sur le <text:span text:style-name="Strong_20_Emphasis">nom de l'ordinateur à démarrer</text:span> :</text:p>
      <text:p text:style-name="Text_20_body"><draw:frame draw:style-name="mediacenter" draw:name="1" text:anchor-type="paragraph" draw:z-index="1" svg:width="10.583333333333cm" svg:height="7.4083333333333cm"><draw:image xlink:href="Pictures/47915f74ca9af0cb7ec261d5c18c49c4.png" xlink:type="simple" xlink:show="embed" xlink:actuate="onLoad"/></draw:frame></text:p>
      <text:p text:style-name="Text_20_body">Ensuite <text:span text:style-name="Strong_20_Emphasis">cliquer</text:span> sur le bouton <text:span text:style-name="Strong_20_Emphasis">Réveiller</text:span> :</text:p>
      <text:p text:style-name="Text_20_body"><draw:frame draw:style-name="mediacenter" draw:name="2" text:anchor-type="paragraph" draw:z-index="2" svg:width="10.583333333333cm" svg:height="7.4083333333333cm"><draw:image xlink:href="Pictures/011aaf334cee9725ec89cd13bf6e0914.png" xlink:type="simple" xlink:show="embed" xlink:actuate="onLoad"/></draw:frame></text:p>
      <text:p text:style-name="Text_20_body">Dans la nouvelle fenêtre qui s'affiche cliquer sur le bouton <text:span text:style-name="Strong_20_Emphasis">Ok</text:span> :</text:p>
      <text:p text:style-name="Text_20_body"><draw:frame draw:style-name="mediacenter" draw:name="3" text:anchor-type="paragraph" draw:z-index="3" svg:width="8.969375cm" style:rel-width="100%" svg:height="4.2597916666667cm" style:rel-height="scale"><draw:image xlink:href="Pictures/678bef52ca40570a60893ea551319063.png" xlink:type="simple" xlink:show="embed" xlink:actuate="onLoad"/></draw:frame></text:p>
      <text:p text:style-name="Text_20_body">Puis fermer le logiciel en cliquant sur la croix blanche sur fond rouge :</text:p>
      <text:p text:style-name="Text_20_body"><draw:frame draw:style-name="mediacenter" draw:name="4" text:anchor-type="paragraph" draw:z-index="4" svg:width="10.583333333333cm" svg:height="7.4083333333333cm"><draw:image xlink:href="Pictures/4bf90496cd455facdf6f8bfcbdbcfe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3:53</meta:creation-date>
    <dc:creator>Generated</dc:creator>
    <dc:date>2026-08-10T06::43:53</dc:date>
    <dc:language>en-US</dc:language>
    <meta:editing-cycles>1</meta:editing-cycles>
    <meta:editing-duration>PT0S</meta:editing-duration>
    <dc:title>docs:c501wakeonlan</dc:title>
  </office:meta>
</office:document-meta>
</file>