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ovh:courriels"/><text:bookmark-start text:name="__RefHeading___consultation_des_courriels_1"/><text:bookmark-start text:name="consultation_des_courriels"/>Consultation des courriels<text:bookmark-end text:name="__RefHeading___consultation_des_courriels_1"/><text:bookmark-end text:name="consultation_des_courriels"/></text:h>
      <text:h text:style-name="Heading_20_2" text:outline-level="2"><text:bookmark-start text:name="__RefHeading___via_l_interface_sur_internet_2"/><text:bookmark-start text:name="via_l_interface_sur_internet"/>Via l'interface sur internet :<text:bookmark-end text:name="__RefHeading___via_l_interface_sur_internet_2"/><text:bookmark-end text:name="via_l_interface_sur_internet"/></text:h>
      <text:p text:style-name="Text_20_body">Se connecter à
<text:a xlink:type="simple" xlink:href="http://ssl0.ovh.net/" text:style-name="Internet_20_link" text:visited-style-name="Visited_20_Internet_20_Link">http://ssl0.ovh.net/</text:a></text:p>
      <text:p text:style-name="Text_20_body">Ou</text:p>
      <text:p text:style-name="Text_20_body"><text:a xlink:type="simple" xlink:href="https://ssl0.ovh.net/" text:style-name="Internet_20_link" text:visited-style-name="Visited_20_Internet_20_Link">https://ssl0.ovh.net/</text:a> pour une connexion sécurisée.</text:p>
      <text:p text:style-name="Text_20_body">Dans le champ Adresse email :</text:p>
      <text:p text:style-name="Text_20_body">noter votre adresse mail.</text:p>
      <text:p text:style-name="Text_20_body">Dans le champ Mot de passe :</text:p>
      <text:p text:style-name="Text_20_body">noter votre mot de passe fournis</text:p>
      <text:p text:style-name="Text_20_body">Pour l'interface je vous conseil d'utiliser HORDE IMP ou SquirrelMail car elles
sont plus rapide que les autres.</text:p>
      <text:h text:style-name="Heading_20_2" text:outline-level="2"><text:bookmark-start text:name="__RefHeading___via_un_client_de_messagerie_3"/><text:bookmark-start text:name="via_un_client_de_messagerie"/>Via un client de messagerie :<text:bookmark-end text:name="__RefHeading___via_un_client_de_messagerie_3"/><text:bookmark-end text:name="via_un_client_de_messagerie"/></text:h>
      <text:p text:style-name="Text_20_body">Pour consulter vos mails via un client de messagerie ( Mozilla-Thunderbird
conseillé ) voici les paramètres :</text:p>
      <text:h text:style-name="Heading_20_3" text:outline-level="3"><text:bookmark-start text:name="__RefHeading___connexion_standard_4"/><text:bookmark-start text:name="connexion_standard"/>Connexion Standard<text:bookmark-end text:name="__RefHeading___connexion_standard_4"/><text:bookmark-end text:name="connexion_standard"/></text:h>
      <text:p text:style-name="Text_20_body">Serveur de courrier entrant IMAP :</text:p>
      <text:p text:style-name="Text_20_body">ns0.ovh.net port par défaut 143</text:p>
      <text:p text:style-name="Text_20_body">Serveur de courrier sortant :</text:p>
      <text:p text:style-name="Text_20_body">ns0.ovh.net port par défaut 25</text:p>
      <text:p text:style-name="Text_20_body">Nom d'utilisateur ( login ) votre adresse mail.</text:p>
      <text:p text:style-name="Text_20_body">Mot de passe : le mot de passe associé à votre adresse mail.</text:p>
      <text:h text:style-name="Heading_20_3" text:outline-level="3"><text:bookmark-start text:name="__RefHeading___connexion_securise_5"/><text:bookmark-start text:name="connexion_securise"/>Connexion Sécurisé<text:bookmark-end text:name="__RefHeading___connexion_securise_5"/><text:bookmark-end text:name="connexion_securise"/></text:h>
      <text:p text:style-name="Text_20_body">Serveur de courrier entrant IMAP :</text:p>
      <text:p text:style-name="Text_20_body">ssl0.ovh.net port par défaut 995 (au lieu de 143)</text:p>
      <text:p text:style-name="Text_20_body">Serveur de courrier sortant :</text:p>
      <text:p text:style-name="Text_20_body">ssl0.ovh.net port par défaut 465 (au lieu de 25)</text:p>
      <text:p text:style-name="Text_20_body">Nom d'utilisateur ( login ) votre adresse mail.</text:p>
      <text:p text:style-name="Text_20_body">Mot de passe : le mot de passe associé à votre adresse ma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36:04</meta:creation-date>
    <dc:creator>Generated</dc:creator>
    <dc:date>2026-08-10T11::36:04</dc:date>
    <dc:language>en-US</dc:language>
    <meta:editing-cycles>1</meta:editing-cycles>
    <meta:editing-duration>PT0S</meta:editing-duration>
    <dc:title>docs:ovh:courriels</dc:title>
  </office:meta>
</office:document-meta>
</file>