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bienvenue_sur_la_page_d_accueil_du_wiki_d_info_libre_dom_1"/><text:bookmark-start text:name="bienvenue_sur_la_page_d_accueil_du_wiki_d_info_libre_dom"/>Bienvenue sur la page d'accueil du Wiki d'Info Libre @ Dom<text:bookmark-end text:name="__RefHeading___bienvenue_sur_la_page_d_accueil_du_wiki_d_info_libre_dom_1"/><text:bookmark-end text:name="bienvenue_sur_la_page_d_accueil_du_wiki_d_info_libre_d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3:13</meta:creation-date>
    <dc:creator>Generated</dc:creator>
    <dc:date>2026-08-10T05::43:13</dc:date>
    <dc:language>en-US</dc:language>
    <meta:editing-cycles>1</meta:editing-cycles>
    <meta:editing-duration>PT0S</meta:editing-duration>
    <dc:title>accueil</dc:title>
  </office:meta>
</office:document-meta>
</file>