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ww.etab.ac-caen.fr/bsauveur/cahier_de_texte/" text:style-name="Internet_20_link" text:visited-style-name="Visited_20_Internet_20_Link">http://www.etab.ac-caen.fr/bsauveur/cahier_de_texte/</text:a></text:p>
      <text:p text:style-name="Text_20_body"><text:bookmark text:name="docs:cdt"/>unzip cdt_4895.zip</text:p>
      <text:p text:style-name="Text_20_body">mv cdt_4895 www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6:14</meta:creation-date>
    <dc:creator>Generated</dc:creator>
    <dc:date>2026-08-10T06::46:14</dc:date>
    <dc:language>en-US</dc:language>
    <meta:editing-cycles>1</meta:editing-cycles>
    <meta:editing-duration>PT0S</meta:editing-duration>
    <dc:title>docs:cdt</dc:title>
  </office:meta>
</office:document-meta>
</file>