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a32944b82176610f9e635c29fdc1ae.png"/>
  <manifest:file-entry manifest:media-type="image/png" manifest:full-path="Pictures/7cc14799019d1511ba8bc376b94c4031.png"/>
  <manifest:file-entry manifest:media-type="image/png" manifest:full-path="Pictures/4a3dffd2ce2c88abe26ac0c830621f1d.png"/>
  <manifest:file-entry manifest:media-type="image/png" manifest:full-path="Pictures/0761ec2deb84e3d950c1f000c52440a1.png"/>
  <manifest:file-entry manifest:media-type="image/png" manifest:full-path="Pictures/1121b5b5736b11a59fac5e78ee9617f1.png"/>
  <manifest:file-entry manifest:media-type="image/png" manifest:full-path="Pictures/a5c1e7fe5563eb2f839ef93d8fcc29a8.png"/>
  <manifest:file-entry manifest:media-type="image/png" manifest:full-path="Pictures/af16810001fad34c2e7928cc4ee5d4df.png"/>
  <manifest:file-entry manifest:media-type="image/png" manifest:full-path="Pictures/3e0c8f0e9a0c6b5b1b0a86411b8ee9bc.png"/>
  <manifest:file-entry manifest:media-type="image/png" manifest:full-path="Pictures/1e5c2f3ce0818a804821ac20792c51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courriels:thunderbird:export-ca"/><text:bookmark-start text:name="__RefHeading___exportation_des_contacts_dans_mozilla_thunderbird_1"/><text:bookmark-start text:name="exportation_des_contacts_dans_mozilla_thunderbird"/>Exportation des contacts dans Mozilla Thunderbird :<text:bookmark-end text:name="__RefHeading___exportation_des_contacts_dans_mozilla_thunderbird_1"/><text:bookmark-end text:name="exportation_des_contacts_dans_mozilla_thunderbird"/></text:h>
      <text:p text:style-name="Text_20_body">Pour exporter les contacts de Mozilla Thunderbird après l'avoir lancé dans la barre de menu cliquer sur <text:span text:style-name="Strong_20_Emphasis">Outils</text:span> puis sur <text:span text:style-name="Strong_20_Emphasis">Carnet d'adresses</text:span> :</text:p>
      <text:p text:style-name="Text_20_body"><draw:frame draw:style-name="mediacenter" draw:name="0" text:anchor-type="paragraph" draw:z-index="0" svg:width="7.8052083333333cm" style:rel-width="100%" svg:height="8.8635416666667cm" style:rel-height="scale"><draw:image xlink:href="Pictures/86a32944b82176610f9e635c29fdc1ae.png" xlink:type="simple" xlink:show="embed" xlink:actuate="onLoad"/></draw:frame></text:p>
      <text:p text:style-name="Text_20_body">La fenêtre suivant devrait apparaitre :</text:p>
      <text:p text:style-name="Text_20_body"><draw:frame draw:style-name="mediacenter" draw:name="1" text:anchor-type="paragraph" draw:z-index="1" svg:width="22.807083333333cm" style:rel-width="100%" svg:height="26.431875cm" style:rel-height="scale"><draw:image xlink:href="Pictures/7cc14799019d1511ba8bc376b94c4031.png" xlink:type="simple" xlink:show="embed" xlink:actuate="onLoad"/></draw:frame></text:p>
      <text:p text:style-name="Text_20_body">Dans la barre de menu cliquer sur <text:span text:style-name="Strong_20_Emphasis">Outils</text:span> puis sur <text:span text:style-name="Strong_20_Emphasis">Exporter…</text:span> :</text:p>
      <text:p text:style-name="Text_20_body"><draw:frame draw:style-name="mediacenter" draw:name="2" text:anchor-type="paragraph" draw:z-index="2" svg:width="5.5033333333333cm" style:rel-width="100%" svg:height="2.7252083333333cm" style:rel-height="scale"><draw:image xlink:href="Pictures/4a3dffd2ce2c88abe26ac0c830621f1d.png" xlink:type="simple" xlink:show="embed" xlink:actuate="onLoad"/></draw:frame></text:p>
      <text:p text:style-name="Text_20_body">Donner un nom à votre carnet d'adresse et cliquer sur <text:span text:style-name="Strong_20_Emphasis">Enregistrer</text:span> :</text:p>
      <text:p text:style-name="Text_20_body"><draw:frame draw:style-name="mediacenter" draw:name="3" text:anchor-type="paragraph" draw:z-index="3" svg:width="21.007916666667cm" style:rel-width="100%" svg:height="16.139583333333cm" style:rel-height="scale"><draw:image xlink:href="Pictures/0761ec2deb84e3d950c1f000c52440a1.png" xlink:type="simple" xlink:show="embed" xlink:actuate="onLoad"/></draw:frame></text:p>
      <text:p text:style-name="Text_20_body">Passer maintenant sur l'ordinateur pour importer les contacts, comme tout à l'heure après avoir lancé Mozilla Thunderbird dans la barre de menu cliquer sur <text:span text:style-name="Strong_20_Emphasis">Outils</text:span> puis sur <text:span text:style-name="Strong_20_Emphasis">Carnet d'adresses</text:span> :</text:p>
      <text:p text:style-name="Text_20_body"><draw:frame draw:style-name="mediacenter" draw:name="4" text:anchor-type="paragraph" draw:z-index="4" svg:width="7.8052083333333cm" style:rel-width="100%" svg:height="8.8635416666667cm" style:rel-height="scale"><draw:image xlink:href="Pictures/86a32944b82176610f9e635c29fdc1ae.png" xlink:type="simple" xlink:show="embed" xlink:actuate="onLoad"/></draw:frame></text:p>
      <text:p text:style-name="Text_20_body">La fenêtre suivant devrait apparaitre :</text:p>
      <text:p text:style-name="Text_20_body"><draw:frame draw:style-name="mediacenter" draw:name="5" text:anchor-type="paragraph" draw:z-index="5" svg:width="22.807083333333cm" style:rel-width="100%" svg:height="26.431875cm" style:rel-height="scale"><draw:image xlink:href="Pictures/7cc14799019d1511ba8bc376b94c4031.png" xlink:type="simple" xlink:show="embed" xlink:actuate="onLoad"/></draw:frame></text:p>
      <text:p text:style-name="Text_20_body">Dans la barre de menu cliquer sur <text:span text:style-name="Strong_20_Emphasis">Outils</text:span> puis sur <text:span text:style-name="Strong_20_Emphasis">Importer…</text:span> :</text:p>
      <text:p text:style-name="Text_20_body"><draw:frame draw:style-name="mediacenter" draw:name="6" text:anchor-type="paragraph" draw:z-index="6" svg:width="5.5827083333333cm" style:rel-width="100%" svg:height="2.69875cm" style:rel-height="scale"><draw:image xlink:href="Pictures/1121b5b5736b11a59fac5e78ee9617f1.png" xlink:type="simple" xlink:show="embed" xlink:actuate="onLoad"/></draw:frame></text:p>
      <text:p text:style-name="Text_20_body"><draw:frame draw:style-name="mediacenter" draw:name="7" text:anchor-type="paragraph" draw:z-index="7" svg:width="14.181666666667cm" svg:height="11.297708333333cm"><draw:image xlink:href="Pictures/a5c1e7fe5563eb2f839ef93d8fcc29a8.png" xlink:type="simple" xlink:show="embed" xlink:actuate="onLoad"/></draw:frame></text:p>
      <text:p text:style-name="Text_20_body"><draw:frame draw:style-name="mediacenter" draw:name="8" text:anchor-type="paragraph" draw:z-index="8" svg:width="14.181666666667cm" svg:height="11.297708333333cm"><draw:image xlink:href="Pictures/af16810001fad34c2e7928cc4ee5d4df.png" xlink:type="simple" xlink:show="embed" xlink:actuate="onLoad"/></draw:frame></text:p>
      <text:p text:style-name="Text_20_body"><draw:frame draw:style-name="mediacenter" draw:name="9" text:anchor-type="paragraph" draw:z-index="9" svg:width="21.007916666667cm" style:rel-width="100%" svg:height="16.139583333333cm" style:rel-height="scale"><draw:image xlink:href="Pictures/3e0c8f0e9a0c6b5b1b0a86411b8ee9bc.png" xlink:type="simple" xlink:show="embed" xlink:actuate="onLoad"/></draw:frame></text:p>
      <text:p text:style-name="Text_20_body"><draw:frame draw:style-name="mediacenter" draw:name="10" text:anchor-type="paragraph" draw:z-index="10" svg:width="14.181666666667cm" svg:height="11.297708333333cm"><draw:image xlink:href="Pictures/1e5c2f3ce0818a804821ac20792c51d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33:13</meta:creation-date>
    <dc:creator>Generated</dc:creator>
    <dc:date>2026-08-10T11::33:13</dc:date>
    <dc:language>en-US</dc:language>
    <meta:editing-cycles>1</meta:editing-cycles>
    <meta:editing-duration>PT0S</meta:editing-duration>
    <dc:title>docs:courriels:thunderbird:export-ca</dc:title>
  </office:meta>
</office:document-meta>
</file>