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freeboxv5:ftp"/>hd1.freebox.fr</text:p>
      <text:p text:style-name="Text_20_body">freebox</text:p>
      <text:p text:style-name="Text_20_body">/Disque dur/Enregistrements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55:08</meta:creation-date>
    <dc:creator>Generated</dc:creator>
    <dc:date>2026-08-10T07::55:08</dc:date>
    <dc:language>en-US</dc:language>
    <meta:editing-cycles>1</meta:editing-cycles>
    <meta:editing-duration>PT0S</meta:editing-duration>
    <dc:title>docs:freeboxv5:ftp</dc:title>
  </office:meta>
</office:document-meta>
</file>