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freenas:raid1"/><text:bookmark-start text:name="__RefHeading___pour_reconstruire_un_raid_1"/><text:bookmark-start text:name="pour_reconstruire_un_raid"/>Pour reconstruire un raid :<text:bookmark-end text:name="__RefHeading___pour_reconstruire_un_raid_1"/><text:bookmark-end text:name="pour_reconstruire_un_raid"/></text:h>
      <text:p text:style-name="Text_20_body"><text:span text:style-name="Source_20_Text">forget</text:span></text:p>
      <text:p text:style-name="Text_20_body"><text:span text:style-name="Source_20_Text">inser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0:11</meta:creation-date>
    <dc:creator>Generated</dc:creator>
    <dc:date>2026-08-10T08::10:11</dc:date>
    <dc:language>en-US</dc:language>
    <meta:editing-cycles>1</meta:editing-cycles>
    <meta:editing-duration>PT0S</meta:editing-duration>
    <dc:title>docs:freenas:raid1</dc:title>
  </office:meta>
</office:document-meta>
</file>