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1d3d6eaba73ade767522e54a458310.png"/>
  <manifest:file-entry manifest:media-type="image/png" manifest:full-path="Pictures/322a4c3683f42cc9d7435f3bf4bb13e7.png"/>
  <manifest:file-entry manifest:media-type="image/png" manifest:full-path="Pictures/4a666f3e7b2652c598cec56214503e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s:imageresizer"/><text:bookmark-start text:name="__RefHeading___image_resizer_redimensionner_les_images_simplement_avec_un_clic-droit_1"/><text:bookmark-start text:name="image_resizer_redimensionner_les_images_simplement_avec_un_clic-droit"/>Image Resizer redimensionner les images simplement avec un clic-droit :<text:bookmark-end text:name="__RefHeading___image_resizer_redimensionner_les_images_simplement_avec_un_clic-droit_1"/><text:bookmark-end text:name="image_resizer_redimensionner_les_images_simplement_avec_un_clic-droit"/></text:h>
      <text:p text:style-name="Text_20_body">Il arrive que l'on ai besoin de redimensionner des images ou des photos pour les intégrer dans un diaporama ou un document texte ou tout simplement les envoyer par courriels, vous trouverez ci-dessous la procédure pour le faire avec le logiciel libre et gratuit <text:a xlink:type="simple" xlink:href="http://www.bricelam.net/ImageResizer/" text:style-name="Internet_20_link" text:visited-style-name="Visited_20_Internet_20_Link">Image Resizer</text:a> disponible à l'adresse <text:a xlink:type="simple" xlink:href="http://www.bricelam.net/ImageResizer/" text:style-name="Internet_20_link" text:visited-style-name="Visited_20_Internet_20_Link">http://www.bricelam.net/ImageResizer/</text:a>.</text:p>
      <text:h text:style-name="Heading_20_2" text:outline-level="2"><text:bookmark-start text:name="__RefHeading___selections_des_images_2"/><text:bookmark-start text:name="selections_des_images"/>Sélections des images :<text:bookmark-end text:name="__RefHeading___selections_des_images_2"/><text:bookmark-end text:name="selections_des_images"/></text:h>
      <text:p text:style-name="Text_20_body">Après l'ouverture du dossier des images à redimensionner, il faut les sélectionner, soit une à une en utilisant la <text:span text:style-name="Strong_20_Emphasis">touche CTRL</text:span> de <text:span text:style-name="underline">votre clavier</text:span>, puis <text:span text:style-name="Strong_20_Emphasis">cliquer</text:span> sur chacune d'elle en <text:span text:style-name="Strong_20_Emphasis"><text:span text:style-name="underline">maintenant la touche CTRL</text:span></text:span>, ou alors pour un groupe de photos, <text:span text:style-name="Strong_20_Emphasis"><text:span text:style-name="underline">appuyer et maintenir appuyer</text:span></text:span> la touche <text:span text:style-name="Strong_20_Emphasis">MAJ</text:span> de <text:span text:style-name="underline">votre clavier</text:span>, puis  <text:span text:style-name="Strong_20_Emphasis">cliquer</text:span> sur la__ première photo__ et ensuite sur <text:span text:style-name="underline">la dernière</text:span>, relâcher l'ensemble des touches ou boutons.</text:p>
      <text:h text:style-name="Heading_20_2" text:outline-level="2"><text:bookmark-start text:name="__RefHeading___ouverture_de_la_fenetre_de_l_application_3"/><text:bookmark-start text:name="ouverture_de_la_fenetre_de_l_application"/>Ouverture de la fenêtre de l'application :<text:bookmark-end text:name="__RefHeading___ouverture_de_la_fenetre_de_l_application_3"/><text:bookmark-end text:name="ouverture_de_la_fenetre_de_l_application"/></text:h>
      <text:p text:style-name="Text_20_body">Après avoir sélectionné la ou les photos, <text:span text:style-name="Strong_20_Emphasis">cliquer</text:span> avec le bouton <text:span text:style-name="Strong_20_Emphasis">droite</text:span> de la souris sur <text:span text:style-name="underline">l'une d'entre elles</text:span>, <text:span text:style-name="underline">puis dans le menu qui s'affiche</text:span>, <text:span text:style-name="Strong_20_Emphasis">cliquer</text:span> sur la ligne <text:span text:style-name="Strong_20_Emphasis">Redimensionner des images</text:span> :</text:p>
      <text:p text:style-name="Text_20_body"><draw:frame draw:style-name="mediacenter" draw:name="0" text:anchor-type="paragraph" draw:z-index="0" svg:width="10.556875cm" svg:height="14.2875cm"><draw:image xlink:href="Pictures/7b1d3d6eaba73ade767522e54a458310.png" xlink:type="simple" xlink:show="embed" xlink:actuate="onLoad"/></draw:frame></text:p>
      <text:p text:style-name="Text_20_body">Une nouvelle fenêtre s'affiche, si besoin <text:span text:style-name="Strong_20_Emphasis">cocher</text:span> les lignes :</text:p>
      <text:list text:style-name="List_20_1" text:continue-numbering="false">
        <text:list-item>
          <text:p text:style-name="List_20_1_Content_First"> <text:span text:style-name="Strong_20_Emphasis">Petit</text:span></text:p>
        </text:list-item>
        <text:list-item>
          <text:p text:style-name="List_20_1_Content"> <text:span text:style-name="Strong_20_Emphasis">Le cas échéant, ne pas agrandir les images.</text:span></text:p>
        </text:list-item>
        <text:list-item>
          <text:p text:style-name="List_20_1_Content_Last"> <text:span text:style-name="Strong_20_Emphasis">Ignorer l'orientation de l'image</text:span></text:p>
        </text:list-item>
      </text:list>
      <text:p text:style-name="Text_20_body"><draw:frame draw:style-name="mediacenter" draw:name="1" text:anchor-type="paragraph" draw:z-index="1" svg:width="9.8160416666667cm" style:rel-width="100%" svg:height="9.0752083333333cm" style:rel-height="scale"><draw:image xlink:href="Pictures/322a4c3683f42cc9d7435f3bf4bb13e7.png" xlink:type="simple" xlink:show="embed" xlink:actuate="onLoad"/></draw:frame></text:p>
      <text:p text:style-name="Text_20_body">Avant de <text:span text:style-name="Strong_20_Emphasis">cliquer</text:span> sur le bouton <text:span text:style-name="Strong_20_Emphasis">Redimensionner</text:span>, <text:span text:style-name="underline"><text:span text:style-name="Strong_20_Emphasis">vérifier bien</text:span></text:span> que la ligne <text:span text:style-name="Strong_20_Emphasis">Redimensionner les originaux (ne crée pas de copies)</text:span> <text:span text:style-name="Strong_20_Emphasis"><text:span text:style-name="underline">soit bien décochée</text:span></text:span> <text:span text:style-name="underline">sinon vous allez écraser vos photos originales</text:span>.</text:p>
      <text:p text:style-name="Text_20_body">Après avoir <text:span text:style-name="Strong_20_Emphasis">cliquer</text:span> sur le bouton <text:span text:style-name="Strong_20_Emphasis">Redimensionner</text:span> une fenêtre s'affiche brièvement suivant le nombre de photos à traiter, patienter :</text:p>
      <text:p text:style-name="Text_20_body"><draw:frame draw:style-name="mediacenter" draw:name="2" text:anchor-type="paragraph" draw:z-index="2" svg:width="9.3133333333333cm" style:rel-width="100%" svg:height="4.4979166666667cm" style:rel-height="scale"><draw:image xlink:href="Pictures/4a666f3e7b2652c598cec56214503e6b.png" xlink:type="simple" xlink:show="embed" xlink:actuate="onLoad"/></draw:frame></text:p>
      <text:p text:style-name="Text_20_body">Voilà, vous savez maintenant comment redimensionner des images ou photos très simplement à partir d'un clic droit, bonne rédu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1::53:02</meta:creation-date>
    <dc:creator>Generated</dc:creator>
    <dc:date>2026-08-10T11::53:02</dc:date>
    <dc:language>en-US</dc:language>
    <meta:editing-cycles>1</meta:editing-cycles>
    <meta:editing-duration>PT0S</meta:editing-duration>
    <dc:title>docs:imageresizer</dc:title>
  </office:meta>
</office:document-meta>
</file>