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5836a7046766f4c184b23096da9e42.png"/>
  <manifest:file-entry manifest:media-type="image/png" manifest:full-path="Pictures/d48e2a82eb1df006ab0d6bf3fd6f0f31.png"/>
  <manifest:file-entry manifest:media-type="image/png" manifest:full-path="Pictures/d24ae0704013334e96675ea9170c5c08.png"/>
  <manifest:file-entry manifest:media-type="image/png" manifest:full-path="Pictures/45b83e6d802fa58cb3186bd3a55011b1.png"/>
  <manifest:file-entry manifest:media-type="image/png" manifest:full-path="Pictures/b410ac918fd8e68222d902517b031c2c.png"/>
  <manifest:file-entry manifest:media-type="image/png" manifest:full-path="Pictures/30ddc13ba2e6e9f0633ef0882298cd3c.png"/>
  <manifest:file-entry manifest:media-type="image/png" manifest:full-path="Pictures/899955433a985981e2bcc0e2417f04e7.png"/>
  <manifest:file-entry manifest:media-type="image/png" manifest:full-path="Pictures/82f65121ed5b2a007705c108f57796c3.png"/>
  <manifest:file-entry manifest:media-type="image/png" manifest:full-path="Pictures/1a873a0c5f5351cc9f6db9db39520f2b.png"/>
  <manifest:file-entry manifest:media-type="image/png" manifest:full-path="Pictures/fe4b02d86edfdc30873335ad2de4f8e6.png"/>
  <manifest:file-entry manifest:media-type="image/png" manifest:full-path="Pictures/66d2aa71da33c907b29e9b1a212872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s:kes:hue"/><text:bookmark-start text:name="__RefHeading___remettre_hue_dans_le_groupe_de_confiance_pour_la_cameras_1"/><text:bookmark-start text:name="remettre_hue_dans_le_groupe_de_confiance_pour_la_cameras"/>Remettre HUE dans le groupe de confiance pour la caméras :<text:bookmark-end text:name="__RefHeading___remettre_hue_dans_le_groupe_de_confiance_pour_la_cameras_1"/><text:bookmark-end text:name="remettre_hue_dans_le_groupe_de_confiance_pour_la_cameras"/></text:h>
      <text:p text:style-name="Text_20_body">Lorsque la caméras HUE n'affiche plus rien il se peut que ça vienne de Kaspersky qui bloque une application qu'il ne connait pas, dans ce cas il faut la remettre dans le groupe de confiance, vous trouverez la procédure avec des captures d'écrans dans les pages suivantes :</text:p>
      <text:p text:style-name="Text_20_body">Tout d'abord, faite un <text:span text:style-name="Strong_20_Emphasis">clic droit</text:span> sur l'icône <text:span text:style-name="Strong_20_Emphasis">Kaspersky</text:span> en <text:span text:style-name="underline">bas et à droite</text:span> de l'écran, puis dans la liste qui s'affiche, cliquer sur <text:span text:style-name="Strong_20_Emphasis">Configuration</text:span> :</text:p>
      <text:p text:style-name="Text_20_body"><draw:frame draw:style-name="mediacenter" draw:name="0" text:anchor-type="paragraph" draw:z-index="0" svg:width="8.7841666666667cm" style:rel-width="100%" svg:height="5.1064583333333cm" style:rel-height="scale"><draw:image xlink:href="Pictures/385836a7046766f4c184b23096da9e42.png" xlink:type="simple" xlink:show="embed" xlink:actuate="onLoad"/></draw:frame></text:p>
      <text:p text:style-name="Text_20_body">Vous devriez arriver sur quelque chose comme ça :</text:p>
      <text:p text:style-name="Text_20_body"><draw:frame draw:style-name="mediacenter" draw:name="1" text:anchor-type="paragraph" draw:z-index="1" svg:width="19.473333333333cm" style:rel-width="100%" svg:height="14.366875cm" style:rel-height="scale"><draw:image xlink:href="Pictures/d48e2a82eb1df006ab0d6bf3fd6f0f31.png" xlink:type="simple" xlink:show="embed" xlink:actuate="onLoad"/></draw:frame></text:p>
      <text:p text:style-name="Text_20_body">Dans <text:span text:style-name="underline">la liste sur le côté gauche de la fenêtre</text:span>, <text:span text:style-name="Strong_20_Emphasis">cliquer</text:span> sur la ligne <text:span text:style-name="Strong_20_Emphasis">Prévention des intrusions</text:span> :</text:p>
      <text:p text:style-name="Text_20_body"><draw:frame draw:style-name="mediacenter" draw:name="2" text:anchor-type="paragraph" draw:z-index="2" svg:width="6.429375cm" style:rel-width="100%" svg:height="3.3072916666667cm" style:rel-height="scale"><draw:image xlink:href="Pictures/d24ae0704013334e96675ea9170c5c08.png" xlink:type="simple" xlink:show="embed" xlink:actuate="onLoad"/></draw:frame></text:p>
      <text:p text:style-name="Text_20_body">Vous devriez arriver sur quelque chose comme ça :</text:p>
      <text:p text:style-name="Text_20_body"><draw:frame draw:style-name="mediacenter" draw:name="3" text:anchor-type="paragraph" draw:z-index="3" svg:width="19.473333333333cm" style:rel-width="100%" svg:height="14.366875cm" style:rel-height="scale"><draw:image xlink:href="Pictures/45b83e6d802fa58cb3186bd3a55011b1.png" xlink:type="simple" xlink:show="embed" xlink:actuate="onLoad"/></draw:frame></text:p>
      <text:p text:style-name="Text_20_body">Dans la <text:span text:style-name="underline">partie droite de la fenêtre</text:span>, <text:span text:style-name="Strong_20_Emphasis">cliquer</text:span> sur le bouton <text:span text:style-name="Strong_20_Emphasis">Applications</text:span> :</text:p>
      <text:p text:style-name="Text_20_body"><draw:frame draw:style-name="mediacenter" draw:name="4" text:anchor-type="paragraph" draw:z-index="4" svg:width="6.1383333333333cm" style:rel-width="100%" svg:height="1.3229166666667cm" style:rel-height="scale"><draw:image xlink:href="Pictures/b410ac918fd8e68222d902517b031c2c.png" xlink:type="simple" xlink:show="embed" xlink:actuate="onLoad"/></draw:frame></text:p>
      <text:p text:style-name="Text_20_body">Vous devriez arriver sur quelque chose comme ça :</text:p>
      <text:p text:style-name="Text_20_body"><draw:frame draw:style-name="mediacenter" draw:name="5" text:anchor-type="paragraph" draw:z-index="5" svg:width="23.8125cm" style:rel-width="100%" svg:height="15.08125cm" style:rel-height="scale"><draw:image xlink:href="Pictures/30ddc13ba2e6e9f0633ef0882298cd3c.png" xlink:type="simple" xlink:show="embed" xlink:actuate="onLoad"/></draw:frame></text:p>
      <text:p text:style-name="Text_20_body">Afin d'avoir l'ensemble de la liste, <text:span text:style-name="Strong_20_Emphasis">agrandir la fenêtre en cliquant</text:span> sur le <text:span text:style-name="underline">bouton en haut et à droite</text:span> :</text:p>
      <text:p text:style-name="Text_20_body"><draw:frame draw:style-name="mediacenter" draw:name="6" text:anchor-type="paragraph" draw:z-index="6" svg:width="2.619375cm" style:rel-width="100%" svg:height="1.1377083333333cm" style:rel-height="scale"><draw:image xlink:href="Pictures/899955433a985981e2bcc0e2417f04e7.png" xlink:type="simple" xlink:show="embed" xlink:actuate="onLoad"/></draw:frame></text:p>
      <text:p text:style-name="Text_20_body">Dans la <text:span text:style-name="underline">liste des applications</text:span>, <text:span text:style-name="Strong_20_Emphasis">cliquer droit</text:span> sur la ligne <text:span text:style-name="Strong_20_Emphasis">hue camera manager.exe</text:span>, puis dans le menu qui s'affiche, <text:span text:style-name="Strong_20_Emphasis">cliquer</text:span> sur la ligne <text:span text:style-name="Strong_20_Emphasis">Déplacer dans le groupe &gt;</text:span> puis <text:span text:style-name="Strong_20_Emphasis">cliquer</text:span> sur la ligne <text:span text:style-name="Strong_20_Emphasis">De confiance</text:span> :</text:p>
      <text:p text:style-name="Text_20_body"><draw:frame draw:style-name="mediacenter" draw:name="7" text:anchor-type="paragraph" draw:z-index="7" svg:width="13.943541666667cm" svg:height="5.55625cm"><draw:image xlink:href="Pictures/82f65121ed5b2a007705c108f57796c3.png" xlink:type="simple" xlink:show="embed" xlink:actuate="onLoad"/></draw:frame></text:p>
      <text:p text:style-name="Text_20_body">Pour confirmer le changement en <text:span text:style-name="Strong_20_Emphasis">cliquer</text:span> sur le bouton <text:span text:style-name="Strong_20_Emphasis">OK</text:span> <text:span text:style-name="underline">en bas et à droite de la fenêtre</text:span> :</text:p>
      <text:p text:style-name="Text_20_body"><draw:frame draw:style-name="mediacenter" draw:name="8" text:anchor-type="paragraph" draw:z-index="8" svg:width="5.476875cm" style:rel-width="100%" svg:height="2.54cm" style:rel-height="scale"><draw:image xlink:href="Pictures/1a873a0c5f5351cc9f6db9db39520f2b.png" xlink:type="simple" xlink:show="embed" xlink:actuate="onLoad"/></draw:frame></text:p>
      <text:p text:style-name="Text_20_body"><text:span text:style-name="underline"><text:span text:style-name="Strong_20_Emphasis">N'oubliez pas d'enregistrer</text:span></text:span>, pour cela, <text:span text:style-name="Strong_20_Emphasis">cliquer</text:span> sur le bouton <text:span text:style-name="Strong_20_Emphasis">Enregistrer</text:span>, <text:span text:style-name="underline">en bas et à droite de la fenêtre</text:span> :</text:p>
      <text:p text:style-name="Text_20_body"><draw:frame draw:style-name="mediacenter" draw:name="9" text:anchor-type="paragraph" draw:z-index="9" svg:width="5.1858333333333cm" style:rel-width="100%" svg:height="1.984375cm" style:rel-height="scale"><draw:image xlink:href="Pictures/fe4b02d86edfdc30873335ad2de4f8e6.png" xlink:type="simple" xlink:show="embed" xlink:actuate="onLoad"/></draw:frame></text:p>
      <text:p text:style-name="Text_20_body">Pour quitter la configuration, <text:span text:style-name="Strong_20_Emphasis">cliquer</text:span> sur la <text:span text:style-name="Strong_20_Emphasis">croix blanche sur fond rouge</text:span> en <text:span text:style-name="underline">en haut et à droite de la fenêtre</text:span> :</text:p>
      <text:p text:style-name="Text_20_body"><draw:frame draw:style-name="mediacenter" draw:name="10" text:anchor-type="paragraph" draw:z-index="10" svg:width="2.5929166666667cm" style:rel-width="100%" svg:height="1.190625cm" style:rel-height="scale"><draw:image xlink:href="Pictures/66d2aa71da33c907b29e9b1a2128728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1::37:49</meta:creation-date>
    <dc:creator>Generated</dc:creator>
    <dc:date>2026-08-10T11::37:49</dc:date>
    <dc:language>en-US</dc:language>
    <meta:editing-cycles>1</meta:editing-cycles>
    <meta:editing-duration>PT0S</meta:editing-duration>
    <dc:title>docs:kes:hue</dc:title>
  </office:meta>
</office:document-meta>
</file>