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srvfreenas01:~# pkg_add -r ftp://ftp.freebsd.org/pub/FreeBSD/ports/amd64/packages-7-stable/sysutils/monit-5.5.tbz<text:line-break/>Fetching ftp://ftp.freebsd.org/pub/FreeBSD/ports/amd64/packages-7-stable/sysutils/monit-5.5.tbz... Done.<text:line-break/><text:line-break/>**************************************************************************<text:line-break/><text:line-break/>USAGE:<text:line-break/><text:line-break/>To enable monit you need to add monit_enable="YES" to rc.conf file.<text:line-break/>Before running monit you have to configure monitrc file. There is<text:line-break/>example configuration file monitrc.sample.<text:line-break/><text:line-break/>/usr/local/etc/monitrc.sample<text:line-break/><text:line-break/>**************************************************************************</text:p>
      <text:p text:style-name="Preformatted_20_Text"># Add the following lines to /etc/rc.conf to enable monit:<text:line-break/># monit_enable (bool):<text:s text:c="8"/>Set to "NO" by default.<text:line-break/>#<text:s text:c="29"/>Set it to "YES" to enable monit<text:line-break/># monit_flags (str):<text:s text:c="10"/>Flags passed to monit on startup.<text:line-break/>#<text:s text:c="29"/>Default is "".<text:line-break/>#</text:p>
      <text:p text:style-name="Text_20_body"><text:bookmark text:name="docs:monit"/>Création d'un test ping avec monit :</text:p>
      <text:p text:style-name="Text_20_body">microferennes.dyndns.org</text:p>
      <text:p text:style-name="Preformatted_20_Text">root@vks36337:~# aptitude install monit <text:line-break/>The following NEW packages will be installed:<text:line-break/><text:s text:c="2"/>monit <text:line-break/>0 packages upgraded, 1 newly installed, 0 to remove and 0 not upgraded.<text:line-break/>Need to get 524 kB of archives. After unpacking 950 kB will be used.<text:line-break/>Get:1 http://mirror.ovh.net/debian/ squeeze/main monit amd64 1:5.1.1-1 [524 kB]<text:line-break/>Fetched 524 kB in 1s (492 kB/s)<text:line-break/>Selecting previously deselected package monit.<text:line-break/>(Reading database ... 22529 files and directories currently installed.)<text:line-break/>Unpacking monit (from .../monit_1%3a5.1.1-1_amd64.deb) ...<text:line-break/>Processing triggers for man-db ...<text:line-break/>Setting up monit (1:5.1.1-1) ...<text:line-break/>Starting daemon monitor: monit won't be started/stopped<text:line-break/><text:s text:c="8"/>unless it it's configured<text:line-break/><text:s text:c="8"/>please configure monit and then edit /etc/default/monit<text:line-break/><text:s text:c="8"/>and set the "startup" variable to 1 in order to allow <text:line-break/><text:s text:c="8"/>monit to start<text:line-break/>localepurge: Disk space freed in /usr/share/locale: 53996 KiB<text:line-break/>localepurge: Disk space freed in /usr/share/man: 14852 KiB<text:line-break/><text:line-break/>Total disk space freed by localepurge: 68848 KiB<text:line-break/><text:line-break/><text:s text:c="41"/><text:line-break/>root@vks36337:~# nano /etc/default/monit</text:p>
      <text:p text:style-name="Text_20_body"><text:a xlink:type="simple" xlink:href="http://www.tutoriels-video.fr/surveiller-letat-de-votre-serveur-avec-monit-webmin-munin-logwatc/" text:style-name="Internet_20_link" text:visited-style-name="Visited_20_Internet_20_Link">http://www.tutoriels-video.fr/surveiller-letat-de-votre-serveur-avec-monit-webmin-munin-logwatc/</text:a></text:p>
      <text:p text:style-name="Text_20_body"><text:a xlink:type="simple" xlink:href="http://nyrodev.info/fr/posts/285/Monitoring-du-serveur-Monit-Serveur-Web-sur-Debian-Squeeze" text:style-name="Internet_20_link" text:visited-style-name="Visited_20_Internet_20_Link">http://nyrodev.info/fr/posts/285/Monitoring-du-serveur-Monit-Serveur-Web-sur-Debian-Squeeze</text:a></text:p>
      <text:p text:style-name="Text_20_body"><text:a xlink:type="simple" xlink:href="http://www.isalo.org/wiki.debian-fr/index.php?title=Monit" text:style-name="Internet_20_link" text:visited-style-name="Visited_20_Internet_20_Link">http://www.isalo.org/wiki.debian-fr/index.php?title=Monit</text:a></text:p>
      <text:p text:style-name="Text_20_body"><text:a xlink:type="simple" xlink:href="http://doc.ubuntu-fr.org/monit" text:style-name="Internet_20_link" text:visited-style-name="Visited_20_Internet_20_Link">http://doc.ubuntu-fr.org/mon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00:46</meta:creation-date>
    <dc:creator>Generated</dc:creator>
    <dc:date>2026-08-10T10::00:46</dc:date>
    <dc:language>en-US</dc:language>
    <meta:editing-cycles>1</meta:editing-cycles>
    <meta:editing-duration>PT0S</meta:editing-duration>
    <dc:title>docs:monit</dc:title>
  </office:meta>
</office:document-meta>
</file>