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map</text:span> - T4 <text:span text:style-name="highlight_re5">-sP</text:span> 192.168.35.1<text:span text:style-name="highlight_sy0">/</text:span><text:span text:style-name="highlight_nu0">24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6::45:23</meta:creation-date>
    <dc:creator>Generated</dc:creator>
    <dc:date>2026-08-10T06::45:23</dc:date>
    <dc:language>en-US</dc:language>
    <meta:editing-cycles>1</meta:editing-cycles>
    <meta:editing-duration>PT0S</meta:editing-duration>
    <dc:title>docs:nmap</dc:title>
  </office:meta>
</office:document-meta>
</file>