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:rpi:accueil"/><text:bookmark-start text:name="__RefHeading___page_d_accueil_de_la_section_reserve_aux_rpi_1"/><text:bookmark-start text:name="page_d_accueil_de_la_section_reserve_aux_rpi"/>Page d'accueil de la section réservé aux RPI<text:bookmark-end text:name="__RefHeading___page_d_accueil_de_la_section_reserve_aux_rpi_1"/><text:bookmark-end text:name="page_d_accueil_de_la_section_reserve_aux_rp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8::10:51</meta:creation-date>
    <dc:creator>Generated</dc:creator>
    <dc:date>2026-08-10T08::10:51</dc:date>
    <dc:language>en-US</dc:language>
    <meta:editing-cycles>1</meta:editing-cycles>
    <meta:editing-duration>PT0S</meta:editing-duration>
    <dc:title>docs:rpi:accueil</dc:title>
  </office:meta>
</office:document-meta>
</file>