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$ date &amp;&amp; sudo dd bs=1M if=omv_rpi2_rpi3_3.0.63.img of=/dev/sdb &amp;&amp; date<text:line-break/>dimanche 2 avril 2017, 01:04:10 (UTC+0200)<text:line-break/>3650+0 enregistrements lus<text:line-break/>3650+0 enregistrements écrits<text:line-break/>3827302400 bytes (3,8 GB, 3,6 GiB) copied, 273,389 s, 14,0 MB/s<text:line-break/>dimanche 2 avril 2017, 01:08:44 (UTC+0200)</text:p>
      <text:p text:style-name="Preformatted_20_Text">apt update &amp;&amp; apt upgrade -y &amp;&amp; apt dist-upgrade -y &amp;&amp; rpi-update &amp;&amp; df -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2:18</meta:creation-date>
    <dc:creator>Generated</dc:creator>
    <dc:date>2026-08-10T08::12:18</dc:date>
    <dc:language>en-US</dc:language>
    <meta:editing-cycles>1</meta:editing-cycles>
    <meta:editing-duration>PT0S</meta:editing-duration>
    <dc:title>docs:rpi:omv_rpi2_rpi3</dc:title>
  </office:meta>
</office:document-meta>
</file>