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rpi:rpi0w-01-vpn"/><text:bookmark-start text:name="__RefHeading___installation_et_configuration_d_un_rpi0w_avec_une_connexion_vpn_1"/><text:bookmark-start text:name="installation_et_configuration_d_un_rpi0w_avec_une_connexion_vpn"/>Installation et configuration d'un rpi0w avec une connexion vpn :<text:bookmark-end text:name="__RefHeading___installation_et_configuration_d_un_rpi0w_avec_une_connexion_vpn_1"/><text:bookmark-end text:name="installation_et_configuration_d_un_rpi0w_avec_une_connexion_vpn"/></text:h>
      <text:p text:style-name="Preformatted_20_Text">date &amp;&amp; sudo dd bs=1M if=2017-03-02-raspbian-jessie-lite.img of=/dev/sdb &amp;&amp; date<text:line-break/>dimanche 2 avril 2017, 21:11:05 (UTC+0200)<text:line-break/>1329+0 enregistrements lus<text:line-break/>1329+0 enregistrements écrits<text:line-break/>1393557504 bytes (1,4 GB, 1,3 GiB) copied, 156,685 s, 8,9 MB/s<text:line-break/>dimanche 2 avril 2017, 21:13:42 (UTC+0200)</text:p>
      <text:p text:style-name="Text_20_body">Configuration post installation :
Attention de la clavier est en qwerty donc pour le mot de passe il faut mettre q au lieu de a et pour le - il faut taper sur ° au lieu de 6</text:p>
      <text:p text:style-name="Preformatted_20_Text">sudo raspi-config</text:p>
      <text:p text:style-name="Text_20_body">Configuration du wifi en ligne de commande :</text:p>
      <text:p text:style-name="Text_20_body"><text:a xlink:type="simple" xlink:href="http://www.area51.fr/2013/06/12/configurer-simplement-wifi-raspberry-pi-rasbian-cli/" text:style-name="Internet_20_link" text:visited-style-name="Visited_20_Internet_20_Link"> Configurer simplement le wifi d’un Raspberry PI sous Raspbian en CLI</text:a></text:p>
      <text:p text:style-name="Preformatted_20_Text">sudo nano /etc/wpa_supplicant/wpa_supplicant.conf </text:p>
      <text:p text:style-name="Preformatted_20_Text">country=FR<text:line-break/>ctrl_interface=DIR=/var/run/wpa_supplicant GROUP=netdev<text:line-break/>update_config=1<text:line-break/>network={<text:line-break/><text:s text:c="8"/>ssid="MONWIFI"<text:line-break/><text:s text:c="8"/>psk="MONPASSEWIFI"<text:line-break/><text:s text:c="8"/>id_str="nomdemonwifi"<text:line-break/>}</text:p>
      <text:p text:style-name="Preformatted_20_Text">sudo nano /etc/network/interfaces</text:p>
      <text:p text:style-name="Preformatted_20_Text"># interfaces(5) file used by ifup(8) and ifdown(8)<text:line-break/><text:line-break/># Please note that this file is written to be used with dhcpcd<text:line-break/># For static IP, consult /etc/dhcpcd.conf and 'man dhcpcd.conf'<text:line-break/><text:line-break/># Include files from /etc/network/interfaces.d:<text:line-break/>source-directory /etc/network/interfaces.d<text:line-break/><text:line-break/>auto lo<text:line-break/>iface lo inet loopback<text:line-break/><text:line-break/>iface eth0 inet manual<text:line-break/><text:line-break/>allow-hotplug wlan0<text:line-break/>iface wlan0 inet manual<text:line-break/><text:s text:c="4"/>wpa-conf /etc/wpa_supplicant/wpa_supplicant.conf<text:line-break/><text:line-break/>allow-hotplug wlan1<text:line-break/>iface wlan1 inet manual<text:line-break/><text:s text:c="4"/>wpa-conf /etc/wpa_supplicant/wpa_supplicant.conf<text:line-break/><text:line-break/># Wifi nomdemonwifi<text:line-break/>iface nomdemonwifi inet dhcp</text:p>
      <text:p text:style-name="Preformatted_20_Text">sudo reboot </text:p>
      <text:p text:style-name="Preformatted_20_Text">ifconfig wlan0</text:p>
      <text:p text:style-name="Preformatted_20_Text">sudo apt update &amp;&amp; sudo apt upgrade -y &amp;&amp; sudo apt dist-upgrade -y &amp;&amp; sudo apt install rpi-update &amp;&amp; sudo apt-get clean &amp;&amp; sudo apt-get autoremove &amp;&amp; sudo df -h</text:p>
      <text:p text:style-name="Preformatted_20_Text">sudo rpi-update</text:p>
      <text:p text:style-name="Preformatted_20_Text">sudo reboot </text:p>
      <text:p text:style-name="Preformatted_20_Text">sudo apt install htop screen openvpn -y &amp;&amp; sudo mkdir /etc/openvpn/monvpn</text:p>
      <text:p text:style-name="Preformatted_20_Text">sudo nano /etc/openvpn/monvpn/password.txt</text:p>
      <text:p text:style-name="Text_20_body">Remplir avec :</text:p>
      <text:p text:style-name="Preformatted_20_Text">monutilisateurvpn<text:line-break/>monpassevpn</text:p>
      <text:p text:style-name="Text_20_body">Après avoir récupéré le fichier vpn dans la freebox le transférer via scp :</text:p>
      <text:p text:style-name="Preformatted_20_Text">scp monvpn.ovpn pi@mon.ip.du.rpi:/tmp/</text:p>
      <text:p text:style-name="Preformatted_20_Text">sudo mv /tmp/monvpn.ovpn /etc/openvpn/monvpn/</text:p>
      <text:p text:style-name="Preformatted_20_Text">sudo nano /etc/openvpn/monvpn/monvpn.ovpn</text:p>
      <text:p text:style-name="Preformatted_20_Text">auth-user-pass /etc/openvpn/monvpn/password.txt</text:p>
      <text:p text:style-name="Text_20_body">Pour lancer votre connexion VPN manuellement, il suffit maintenant d’entrer la commande suivante :</text:p>
      <text:p text:style-name="Preformatted_20_Text">sudo openvpn --config /etc/openvpn/monvpn/monvpn.ovpn</text:p>
      <text:p text:style-name="Text_20_body">Pour lancer la connexion VPN automatique à chaque démarrage :</text:p>
      <text:p text:style-name="Preformatted_20_Text">sudo ln -s /etc/openvpn/monvpn/monvpn.ovpn /etc/openvpn/client.conf<text:line-break/>sudo systemctl enable openvpn@cli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36:00</meta:creation-date>
    <dc:creator>Generated</dc:creator>
    <dc:date>2026-08-10T13::36:00</dc:date>
    <dc:language>en-US</dc:language>
    <meta:editing-cycles>1</meta:editing-cycles>
    <meta:editing-duration>PT0S</meta:editing-duration>
    <dc:title>docs:rpi:rpi0w-01-vpn</dc:title>
  </office:meta>
</office:document-meta>
</file>