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s:ssh"/><text:bookmark-start text:name="__RefHeading___monter_un_systeme_de_fichiers_via_ssh_sous_linux_et_windows_1"/><text:bookmark-start text:name="monter_un_systeme_de_fichiers_via_ssh_sous_linux_et_windows"/>Monter un système de fichiers via ssh sous Linux et Windows<text:bookmark-end text:name="__RefHeading___monter_un_systeme_de_fichiers_via_ssh_sous_linux_et_windows_1"/><text:bookmark-end text:name="monter_un_systeme_de_fichiers_via_ssh_sous_linux_et_windows"/></text:h>
      <text:p text:style-name="Text_20_body"><text:a xlink:type="simple" xlink:href="http://www.tux-planet.fr/monter-un-dossier-distant-avec-sshfs/" text:style-name="Internet_20_link" text:visited-style-name="Visited_20_Internet_20_Link">http://www.tux-planet.fr/monter-un-dossier-distant-avec-sshfs/</text:a></text:p>
      <text:p text:style-name="Text_20_body">Pour monter :
sshfs pti-seb@192.168.0.188:/home/pti-seb /mnt/ssh/ </text:p>
      <text:p text:style-name="Text_20_body">Pour démonter :
fusermount -u /mnt/ssh/</text:p>
      <text:h text:style-name="Heading_20_1" text:outline-level="1"><text:bookmark-start text:name="__RefHeading___connexion_ssh_sans_rentrer_le_mot_de_passe_en_utilisant_authentification_par_clef_2"/><text:bookmark-start text:name="connexion_ssh_sans_rentrer_le_mot_de_passe_en_utilisant_authentification_par_clef"/>Connexion ssh sans rentrer le mot de passe en utilisant authentification par clef :<text:bookmark-end text:name="__RefHeading___connexion_ssh_sans_rentrer_le_mot_de_passe_en_utilisant_authentification_par_clef_2"/><text:bookmark-end text:name="connexion_ssh_sans_rentrer_le_mot_de_passe_en_utilisant_authentification_par_clef"/></text:h>
      <text:p text:style-name="Preformatted_20_Text"><text:s text:c="4"/>ssh-keygen -t dsa</text:p>
      <text:p text:style-name="Text_20_body">puis :</text:p>
      <text:p text:style-name="Preformatted_20_Text"><text:s text:c="4"/>ssh-copy-id -i ~/.ssh/id_dsa.pub user@mon_serveur</text:p>
      <text:p text:style-name="Text_20_body">ou :</text:p>
      <text:p text:style-name="Preformatted_20_Text"><text:s text:c="4"/>scp /home/login/.ssh/id_rsa.pub login@serveur_SSH:/home/login/clé_publique</text:p>
      <text:p text:style-name="Preformatted_20_Text"><text:s text:c="4"/>ssh login@serveur_SSH<text:line-break/><text:s text:c="4"/>cat clé_publique &gt;&gt; /home/login/.ssh/authorized_keys<text:line-break/><text:s text:c="4"/>rm clé_publique</text:p>
      <text:p text:style-name="Text_20_body">Pour éviter de rentrer la passphrase à chaque fois :</text:p>
      <text:list text:style-name="List_20_1" text:continue-numbering="false">
        <text:list-item>
          <text:p text:style-name="List_20_1_Content_First"> Soit ne pas mettre de passphrase sur la clef</text:p>
        </text:list-item>
        <text:list-item>
          <text:p text:style-name="List_20_1_Content_Last"> Soit utiliser ssh-add</text:p>
        </text:list-item>
      </text:list>
      <text:h text:style-name="Heading_20_1" text:outline-level="1"><text:bookmark-start text:name="__RefHeading___banniere_ssh_sans_root_3"/><text:bookmark-start text:name="banniere_ssh_sans_root"/>Bannière SSH sans root :<text:bookmark-end text:name="__RefHeading___banniere_ssh_sans_root_3"/><text:bookmark-end text:name="banniere_ssh_sans_root"/></text:h>
      <text:p text:style-name="Text_20_body">Le but étant d'afficher une bannière personnalisé lors de la connexion
SSH sans avoir les droits root sur un serveur :</text:p>
      <text:p text:style-name="Text_20_body">dans son dossier personnel créer un fichier bienvenue.txt :</text:p>
      <text:p text:style-name="Preformatted_20_Text"><text:s text:c="4"/>nano bienvenue.txt</text:p>
      <text:p text:style-name="Text_20_body">Écrire ce que vous voulez dedans, vous pouvez même mettre une bannière
en Ascii Art
Sauvegarder ( F2 puis o pour oui )</text:p>
      <text:p text:style-name="Text_20_body">Ensuite éditer ou créer votre fichier .bash_profile :</text:p>
      <text:p text:style-name="Preformatted_20_Text"><text:s text:c="4"/>nano .bash_profile</text:p>
      <text:p text:style-name="Text_20_body">Rajouter la ligne :</text:p>
      <text:p text:style-name="Preformatted_20_Text"><text:s text:c="4"/>cat bienvenue.txt</text:p>
      <text:p text:style-name="Text_20_body">Sauvegarder ( F2 puis o pour oui )</text:p>
      <text:h text:style-name="Heading_20_1" text:outline-level="1"><text:bookmark-start text:name="__RefHeading___memo_scp_4"/><text:bookmark-start text:name="memo_scp"/>Mémo SCP :<text:bookmark-end text:name="__RefHeading___memo_scp_4"/><text:bookmark-end text:name="memo_scp"/></text:h>
      <text:list text:style-name="List_20_1" text:continue-numbering="false">
        <text:list-item>
          <text:p text:style-name="LastListParagraph_List_20_1_Content_First"> Transferer Fichier.txt vers /home/juju/Fichier.txt sur machine.example.org : </text:p>
        </text:list-item>
      </text:list>
      <text:p text:style-name="Preformatted_20_Text"><text:s text:c="4"/>scp Fichier.txt juju@machine.example.org:</text:p>
      <text:list text:style-name="List_20_1" text:continue-numbering="false">
        <text:list-item>
          <text:p text:style-name="LastListParagraph_List_20_1_Content_First"> Récupérer Fichier.txt situé sur /home/juju sur la machine machine.example.org et le mettre dans le repertoire en cours: </text:p>
        </text:list-item>
      </text:list>
      <text:p text:style-name="Preformatted_20_Text"><text:s text:c="4"/>scp juju@machine.example.org:Fichier.txt</text:p>
      <text:list text:style-name="List_20_1" text:continue-numbering="false">
        <text:list-item>
          <text:p text:style-name="LastListParagraph_List_20_1_Content_First"> Récupérer tous les .txt dans le répertoire /usr/local de machine.example.org et les mettre dans /test-scp : </text:p>
        </text:list-item>
      </text:list>
      <text:p text:style-name="Preformatted_20_Text"><text:s text:c="4"/>scp toto@machine.example.org:/usr/local/*.txt /test-scp</text:p>
      <text:list text:style-name="List_20_1" text:continue-numbering="false">
        <text:list-item>
          <text:p text:style-name="LastListParagraph_List_20_1_Content_First"> Transférer tout le repertoire /test-scp (en recursif) vers machine.example.org dans le repertoire /incoming :</text:p>
        </text:list-item>
      </text:list>
      <text:p text:style-name="Preformatted_20_Text"><text:s text:c="4"/>scp -r /test-scp toto@machine.example.org:/incoming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7::00:53</meta:creation-date>
    <dc:creator>Generated</dc:creator>
    <dc:date>2026-08-10T07::00:53</dc:date>
    <dc:language>en-US</dc:language>
    <meta:editing-cycles>1</meta:editing-cycles>
    <meta:editing-duration>PT0S</meta:editing-duration>
    <dc:title>docs:ssh</dc:title>
  </office:meta>
</office:document-meta>
</file>