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docs:taskfreak"/>tar -xvf </text:p>
      <text:p text:style-name="Text_20_body">cp config.php config.php.origine</text:p>
      <text:p text:style-name="Text_20_body">nano config.php </text:p>
      <text:p text:style-name="Text_20_body">Renseignement des infos pour la Base de donnée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6::45:23</meta:creation-date>
    <dc:creator>Generated</dc:creator>
    <dc:date>2026-08-10T06::45:23</dc:date>
    <dc:language>en-US</dc:language>
    <meta:editing-cycles>1</meta:editing-cycles>
    <meta:editing-duration>PT0S</meta:editing-duration>
    <dc:title>docs:taskfreak</dc:title>
  </office:meta>
</office:document-meta>
</file>