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ocs:ttrss"/>tar -xvf tt-rss-1.3.3.tar.gz </text:p>
      <text:p text:style-name="Text_20_body">ln -s tt-rss-1.3.3 www/demos/tt-rss</text:p>
      <text:p text:style-name="Text_20_body">cp config.php-dist config.php      </text:p>
      <text:p text:style-name="Text_20_body">mysql -uUTILISATEUR -pMOTDEPASSE -hSERVEUR NOMDELABASE &lt;www/demos/tt-rss-1.3.3/schema/ttrss_schema_mysql.sql</text:p>
      <text:p text:style-name="Text_20_body">nano config.ph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5:44</meta:creation-date>
    <dc:creator>Generated</dc:creator>
    <dc:date>2026-08-10T06::45:44</dc:date>
    <dc:language>en-US</dc:language>
    <meta:editing-cycles>1</meta:editing-cycles>
    <meta:editing-duration>PT0S</meta:editing-duration>
    <dc:title>docs:ttrss</dc:title>
  </office:meta>
</office:document-meta>
</file>