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#tHeader{<text:line-break/>display:none;<text:line-break/>}<text:line-break/>#tBodyLeft,<text:line-break/>#tBodyRight {<text:line-break/>display:none;<text:line-break/>}<text:line-break/>#tBodyContent {<text:line-break/>/margin-top: 180px;<text:line-break/>margin-left: 260px;<text:line-break/>width: 440px;<text:line-break/>/min-height: 765px;<text:line-break/>/background: url(http://www.infolibreadom.com/uploads/images/docs/fondpagedocs.png)no-repeat ;<text:line-break/>}<text:line-break/>#tBody {<text:line-break/>/margin-top: -190px;<text:line-break/>min-height: 765px;<text:line-break/>background: white url(http://www.infolibreadom.com/uploads/images/docs/fondpagedocs.png) no-repeat center;<text:line-break/>}<text:line-break/>.action revisions {<text:line-break/>font-heigth: 200%;<text:line-break/>}<text:line-break/>#tHeaderLeft {<text:line-break/>background: transparent ;<text:line-break/>/background-color : blue ;<text:line-break/>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06:02</meta:creation-date>
    <dc:creator>Generated</dc:creator>
    <dc:date>2026-08-10T13::06:02</dc:date>
    <dc:language>en-US</dc:language>
    <meta:editing-cycles>1</meta:editing-cycles>
    <meta:editing-duration>PT0S</meta:editing-duration>
    <dc:title>docs:wikiilad:css</dc:title>
  </office:meta>
</office:document-meta>
</file>