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739be3be217bd1fa684f8ecf47230e.png"/>
  <manifest:file-entry manifest:media-type="image/png" manifest:full-path="Pictures/18567f144008ad68533daab3deac5647.png"/>
  <manifest:file-entry manifest:media-type="image/png" manifest:full-path="Pictures/109892699d3eea87157292576d075b78.png"/>
  <manifest:file-entry manifest:media-type="image/png" manifest:full-path="Pictures/2e229b0499e79eae6ec1c7c531a45a5d.png"/>
  <manifest:file-entry manifest:media-type="image/png" manifest:full-path="Pictures/38d49232cdc645ee49d44b7b596807f7.png"/>
  <manifest:file-entry manifest:media-type="image/png" manifest:full-path="Pictures/40e003c66a5a28c3ae3ea6bf9f70c021.png"/>
  <manifest:file-entry manifest:media-type="image/png" manifest:full-path="Pictures/1ffdfd80aeeb5955e4a9732fd7691675.png"/>
  <manifest:file-entry manifest:media-type="image/png" manifest:full-path="Pictures/ca8cc04536a03568641cfc280c033775.png"/>
  <manifest:file-entry manifest:media-type="image/png" manifest:full-path="Pictures/7d699a91972574d2827e9b323e64e906.png"/>
  <manifest:file-entry manifest:media-type="image/png" manifest:full-path="Pictures/d9a79c66f8b6a3a9856fb81c4b127da8.png"/>
  <manifest:file-entry manifest:media-type="image/png" manifest:full-path="Pictures/ed0eb75809791cba1cc5d80e090e83c0.png"/>
  <manifest:file-entry manifest:media-type="image/png" manifest:full-path="Pictures/c1654878fc63932bf446040c6cbcb385.png"/>
  <manifest:file-entry manifest:media-type="image/png" manifest:full-path="Pictures/298f7523ed7a2363a63e51707a2b3b60.png"/>
  <manifest:file-entry manifest:media-type="image/png" manifest:full-path="Pictures/98eeb8a1a3db8b3bf04545f9daff3697.png"/>
  <manifest:file-entry manifest:media-type="image/png" manifest:full-path="Pictures/d0c30a4ae6e35f9b42d88398801d973d.png"/>
  <manifest:file-entry manifest:media-type="image/png" manifest:full-path="Pictures/9413a31031104e03a1da6a5624279c82.png"/>
  <manifest:file-entry manifest:media-type="image/png" manifest:full-path="Pictures/7df1f957e39ac99ee7bd922fd74a784b.png"/>
  <manifest:file-entry manifest:media-type="image/png" manifest:full-path="Pictures/96d6ce1cbddd92876b0dec6b871c0354.png"/>
  <manifest:file-entry manifest:media-type="image/png" manifest:full-path="Pictures/210e12e7de6699752f0787f807ff2fc5.png"/>
  <manifest:file-entry manifest:media-type="image/png" manifest:full-path="Pictures/bb0d9e05e3da74d28c20cbfd68d51273.png"/>
  <manifest:file-entry manifest:media-type="image/png" manifest:full-path="Pictures/792ee6f29c552543e7a126f08fd8d619.png"/>
  <manifest:file-entry manifest:media-type="image/png" manifest:full-path="Pictures/692f198c80b3fc6f13f7a2192f27e002.png"/>
  <manifest:file-entry manifest:media-type="image/png" manifest:full-path="Pictures/86334264b0ff7959e7643821b5e8a35d.png"/>
  <manifest:file-entry manifest:media-type="image/png" manifest:full-path="Pictures/25e483e1bcd619def220cba90e368b76.png"/>
  <manifest:file-entry manifest:media-type="image/png" manifest:full-path="Pictures/ad9839ab049029f0c9c3dd74dc091429.png"/>
  <manifest:file-entry manifest:media-type="image/png" manifest:full-path="Pictures/64c4d177a5a2c8ed496d1de4516ec6a0.png"/>
  <manifest:file-entry manifest:media-type="image/png" manifest:full-path="Pictures/ad5e269268939a30cfeecc0946376ade.png"/>
  <manifest:file-entry manifest:media-type="image/png" manifest:full-path="Pictures/aa9f51c4b66852572cd311a9d6e61dd2.png"/>
  <manifest:file-entry manifest:media-type="image/png" manifest:full-path="Pictures/f6e417d7e4ea2d1d2e044444bb2258fb.png"/>
  <manifest:file-entry manifest:media-type="image/png" manifest:full-path="Pictures/153d9fb4ba1cc479e9ccea613f4c3cd4.png"/>
  <manifest:file-entry manifest:media-type="image/png" manifest:full-path="Pictures/ecd90f14f9e346c954a2666b4771c654.png"/>
  <manifest:file-entry manifest:media-type="image/png" manifest:full-path="Pictures/8ac0fa805d456d123b68938f4fb28a55.png"/>
  <manifest:file-entry manifest:media-type="image/png" manifest:full-path="Pictures/c6a874594ecb64717088913e844b922d.png"/>
  <manifest:file-entry manifest:media-type="image/png" manifest:full-path="Pictures/66580e64fc4318a2ec8af50f3059f7c5.png"/>
  <manifest:file-entry manifest:media-type="image/png" manifest:full-path="Pictures/799e26566aaabbbee5017c48003927a2.png"/>
  <manifest:file-entry manifest:media-type="image/png" manifest:full-path="Pictures/6d1af026097feb7add0488c9ca52842d.png"/>
  <manifest:file-entry manifest:media-type="image/png" manifest:full-path="Pictures/60faccb61f7470c4fbd88ada3f8f6cfb.png"/>
  <manifest:file-entry manifest:media-type="image/png" manifest:full-path="Pictures/fbd6d941d180005edfdd6761ec63c4f0.png"/>
  <manifest:file-entry manifest:media-type="image/png" manifest:full-path="Pictures/4fc48452724143bb581520c7a013dfc8.png"/>
  <manifest:file-entry manifest:media-type="image/png" manifest:full-path="Pictures/215dc7bba688996d178349683797be6f.png"/>
  <manifest:file-entry manifest:media-type="image/png" manifest:full-path="Pictures/c516d6393aa81bc97c2eb73975b310c9.png"/>
  <manifest:file-entry manifest:media-type="image/png" manifest:full-path="Pictures/8dcc8bba7808aaf171dbd6ba44cbee69.png"/>
  <manifest:file-entry manifest:media-type="image/png" manifest:full-path="Pictures/a831261c1ff02e6f131f62b922da1426.png"/>
  <manifest:file-entry manifest:media-type="image/png" manifest:full-path="Pictures/4301a732a8821a19e4cfbe4edf1cb8e5.png"/>
  <manifest:file-entry manifest:media-type="image/png" manifest:full-path="Pictures/b01f6ff28f4fd3923fddf5ec6a2769e0.png"/>
  <manifest:file-entry manifest:media-type="image/png" manifest:full-path="Pictures/14bf3e060ce87bedbb0b1bf9e5a511a5.png"/>
  <manifest:file-entry manifest:media-type="image/png" manifest:full-path="Pictures/7852fa3e96a994d70098a34fcef3227c.png"/>
  <manifest:file-entry manifest:media-type="image/png" manifest:full-path="Pictures/b022be8d35134be2eec80ac691d53e2d.png"/>
  <manifest:file-entry manifest:media-type="image/png" manifest:full-path="Pictures/ab9b8752064a729300f12f50cc51fc60.png"/>
  <manifest:file-entry manifest:media-type="image/png" manifest:full-path="Pictures/a5a515f2998a815365c42383a42f4916.png"/>
  <manifest:file-entry manifest:media-type="image/png" manifest:full-path="Pictures/9c3a1ceb03f2676d5f6094f573df2c1d.png"/>
  <manifest:file-entry manifest:media-type="image/png" manifest:full-path="Pictures/1c4754548b83219228097785288b3da3.png"/>
  <manifest:file-entry manifest:media-type="image/png" manifest:full-path="Pictures/ae01ada4c4e9ac0e2fb20413bcbedab4.png"/>
  <manifest:file-entry manifest:media-type="image/png" manifest:full-path="Pictures/c1aecd6c3ba0daf05f5eea756b978aa3.png"/>
  <manifest:file-entry manifest:media-type="image/png" manifest:full-path="Pictures/c5e668f9df174cad996207bb3ac3d20d.png"/>
  <manifest:file-entry manifest:media-type="image/png" manifest:full-path="Pictures/501070b29c4b4d77b44164549d0e9102.png"/>
  <manifest:file-entry manifest:media-type="image/png" manifest:full-path="Pictures/6cd6e0a430e30412116a5034e60ad51d.png"/>
  <manifest:file-entry manifest:media-type="image/png" manifest:full-path="Pictures/59c6e1ba0b3af4c2c712ed35b824dbea.png"/>
  <manifest:file-entry manifest:media-type="image/png" manifest:full-path="Pictures/399afccf61636cdf8db1f76d923b6089.png"/>
  <manifest:file-entry manifest:media-type="image/png" manifest:full-path="Pictures/20c5db6d4e764e989ccc0136e57f3786.png"/>
  <manifest:file-entry manifest:media-type="image/png" manifest:full-path="Pictures/aec7111b201658c20846ef8eed5dc769.png"/>
  <manifest:file-entry manifest:media-type="image/png" manifest:full-path="Pictures/725311103e25135d310292bd1bc37614.png"/>
  <manifest:file-entry manifest:media-type="image/png" manifest:full-path="Pictures/449d358a876927ae3d7dce695ffc6c18.png"/>
  <manifest:file-entry manifest:media-type="image/png" manifest:full-path="Pictures/125768df1beb95d5304d9b882b165044.png"/>
  <manifest:file-entry manifest:media-type="image/png" manifest:full-path="Pictures/51ce9004429d459305f7c1a59b0200b3.png"/>
  <manifest:file-entry manifest:media-type="image/png" manifest:full-path="Pictures/1bca6dae379870548fa4df12add7156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s:xibo:2015-09-utilisation-v164"/><text:bookmark-start text:name="__RefHeading___utilisation_de_l_affichage_dynamique_xibo_1"/><text:bookmark-start text:name="utilisation_de_l_affichage_dynamique_xibo"/>Utilisation de l'affichage dynamique Xibo :<text:bookmark-end text:name="__RefHeading___utilisation_de_l_affichage_dynamique_xibo_1"/><text:bookmark-end text:name="utilisation_de_l_affichage_dynamique_xibo"/></text:h>
      <text:p text:style-name="Text_20_body">Lors de cette séance nous allons voir comment utiliser l'affichage dynamique qui repose sur la solution libre et gratuite Xibo, dans un premier temps nous verrons comment s'y connecter et faire un modèle d'affichage, puis dans un deuxième nous verrons comment le planifier.</text:p>
      <text:h text:style-name="Heading_20_2" text:outline-level="2"><text:bookmark-start text:name="__RefHeading___concevoir_2"/><text:bookmark-start text:name="concevoir"/>Concevoir :<text:bookmark-end text:name="__RefHeading___concevoir_2"/><text:bookmark-end text:name="concevoir"/></text:h>
      <text:p text:style-name="Text_20_body">Nous allons commencer par voir comment concevoir un modèle d'affichage dynamique, pour cela rendez-vous à l'adresse communiquer oralement, vous devriez avoir quelque chose comme ça :</text:p>
      <text:p text:style-name="Text_20_body"><draw:frame draw:style-name="mediacenter" draw:name="0" text:anchor-type="paragraph" draw:z-index="0" svg:width="38.1cm" style:rel-width="100%" svg:height="23.1775cm" style:rel-height="scale"><draw:image xlink:href="Pictures/60739be3be217bd1fa684f8ecf47230e.png" xlink:type="simple" xlink:show="embed" xlink:actuate="onLoad"/></draw:frame></text:p>
      <text:p text:style-name="Text_20_body">Après avoir rentré votre nom d'utilisation et son mot de passe, puis avoir validé vous devriez avoir quelque chose comme ça :</text:p>
      <text:p text:style-name="Text_20_body"><draw:frame draw:style-name="mediacenter" draw:name="1" text:anchor-type="paragraph" draw:z-index="1" svg:width="38.1cm" style:rel-width="100%" svg:height="23.1775cm" style:rel-height="scale"><draw:image xlink:href="Pictures/18567f144008ad68533daab3deac5647.png" xlink:type="simple" xlink:show="embed" xlink:actuate="onLoad"/></draw:frame></text:p>
      <text:p text:style-name="Text_20_body">Nous allons <text:span text:style-name="Strong_20_Emphasis">cliquer</text:span> sur le bouton <text:span text:style-name="Strong_20_Emphasis">Mises en page</text:span> : <draw:frame draw:style-name="mediacenter" draw:name="2" text:anchor-type="paragraph" draw:z-index="2" svg:width="2.69875cm" style:rel-width="100%" svg:height="2.5929166666667cm" style:rel-height="scale"><draw:image xlink:href="Pictures/109892699d3eea87157292576d075b78.png" xlink:type="simple" xlink:show="embed" xlink:actuate="onLoad"/></draw:frame></text:p>
      <text:p text:style-name="Text_20_body">Une nouvelle fenêtre s'affiche :</text:p>
      <text:p text:style-name="Text_20_body"><draw:frame draw:style-name="mediacenter" draw:name="3" text:anchor-type="paragraph" draw:z-index="3" svg:width="38.1cm" style:rel-width="100%" svg:height="23.1775cm" style:rel-height="scale"><draw:image xlink:href="Pictures/2e229b0499e79eae6ec1c7c531a45a5d.png" xlink:type="simple" xlink:show="embed" xlink:actuate="onLoad"/></draw:frame></text:p>
      <text:p text:style-name="Text_20_body"><text:span text:style-name="underline">À droite</text:span> de la ligne <text:span text:style-name="underline">Coll-00</text:span>, <text:span text:style-name="Strong_20_Emphasis">cliquer</text:span> sur le bouton <text:span text:style-name="Strong_20_Emphasis">Action</text:span>, puis <text:span text:style-name="underline">dans le menu déroulant</text:span>, <text:span text:style-name="Strong_20_Emphasis">cliquer</text:span> sur la ligne <text:span text:style-name="Strong_20_Emphasis">Copier</text:span> :</text:p>
      <text:p text:style-name="Text_20_body"><draw:frame draw:style-name="mediacenter" draw:name="4" text:anchor-type="paragraph" draw:z-index="4" svg:width="38.1cm" style:rel-width="100%" svg:height="23.1775cm" style:rel-height="scale"><draw:image xlink:href="Pictures/38d49232cdc645ee49d44b7b596807f7.png" xlink:type="simple" xlink:show="embed" xlink:actuate="onLoad"/></draw:frame></text:p>
      <text:p text:style-name="Text_20_body">Une nouvelle fenêtre s'affiche :</text:p>
      <text:p text:style-name="Text_20_body"><draw:frame draw:style-name="mediacenter" draw:name="5" text:anchor-type="paragraph" draw:z-index="5" svg:width="14.896041666667cm" svg:height="8.09625cm"><draw:image xlink:href="Pictures/40e003c66a5a28c3ae3ea6bf9f70c021.png" xlink:type="simple" xlink:show="embed" xlink:actuate="onLoad"/></draw:frame></text:p>
      <text:p text:style-name="Text_20_body">Si vous le souhaitez vous pouvez personnaliser le nom de votre nouvelle mise en page, je vous conseille de le <text:span text:style-name="underline">préfixer avec vos initiales</text:span> afin de le retrouver plus facilement par la suite ; valider en cliquant sur le bouton <text:span text:style-name="Strong_20_Emphasis">Copier</text:span> :</text:p>
      <text:p text:style-name="Text_20_body"><draw:frame draw:style-name="mediacenter" draw:name="6" text:anchor-type="paragraph" draw:z-index="6" svg:width="14.9225cm" svg:height="8.1491666666667cm"><draw:image xlink:href="Pictures/1ffdfd80aeeb5955e4a9732fd7691675.png" xlink:type="simple" xlink:show="embed" xlink:actuate="onLoad"/></draw:frame></text:p>
      <text:p text:style-name="Text_20_body">De retour dans la liste des mises en pages, vous devriez voir la copie précédemment créée :</text:p>
      <text:p text:style-name="Text_20_body"><draw:frame draw:style-name="mediacenter" draw:name="7" text:anchor-type="paragraph" draw:z-index="7" svg:width="38.1cm" style:rel-width="100%" svg:height="23.1775cm" style:rel-height="scale"><draw:image xlink:href="Pictures/ca8cc04536a03568641cfc280c033775.png" xlink:type="simple" xlink:show="embed" xlink:actuate="onLoad"/></draw:frame></text:p>
      <text:p text:style-name="Text_20_body"><text:span text:style-name="underline">À droite de votre ligne</text:span>, <text:span text:style-name="Strong_20_Emphasis">cliquer</text:span> sur le bouton <text:span text:style-name="Strong_20_Emphasis">Action</text:span>, puis <text:span text:style-name="underline">dans le menu déroulant</text:span>, <text:span text:style-name="Strong_20_Emphasis">cliquer</text:span> sur la ligne <text:span text:style-name="Strong_20_Emphasis">Concevoir</text:span> :</text:p>
      <text:p text:style-name="Text_20_body"><draw:frame draw:style-name="mediacenter" draw:name="8" text:anchor-type="paragraph" draw:z-index="8" svg:width="38.1cm" style:rel-width="100%" svg:height="23.1775cm" style:rel-height="scale"><draw:image xlink:href="Pictures/7d699a91972574d2827e9b323e64e906.png" xlink:type="simple" xlink:show="embed" xlink:actuate="onLoad"/></draw:frame></text:p>
      <text:p text:style-name="Text_20_body">Une nouvelle fenêtre s'affiche alors :</text:p>
      <text:p text:style-name="Text_20_body"><draw:frame draw:style-name="mediacenter" draw:name="9" text:anchor-type="paragraph" draw:z-index="9" svg:width="38.1cm" style:rel-width="100%" svg:height="23.1775cm" style:rel-height="scale"><draw:image xlink:href="Pictures/d9a79c66f8b6a3a9856fb81c4b127da8.png" xlink:type="simple" xlink:show="embed" xlink:actuate="onLoad"/></draw:frame></text:p>
      <text:p text:style-name="Text_20_body"><text:span text:style-name="underline">Dans la partie de gauche</text:span>, <text:span text:style-name="Strong_20_Emphasis">cliquer</text:span> sur le bouton <text:span text:style-name="Strong_20_Emphasis">Options</text:span>, puis <text:span text:style-name="underline">dans le menu déroulant</text:span>, <text:span text:style-name="Strong_20_Emphasis">cliquer</text:span> sur la ligne <text:span text:style-name="Strong_20_Emphasis">Ajouter une région</text:span> :</text:p>
      <text:p text:style-name="Text_20_body"><draw:frame draw:style-name="mediacenter" draw:name="10" text:anchor-type="paragraph" draw:z-index="10" svg:width="38.1cm" style:rel-width="100%" svg:height="23.1775cm" style:rel-height="scale"><draw:image xlink:href="Pictures/ed0eb75809791cba1cc5d80e090e83c0.png" xlink:type="simple" xlink:show="embed" xlink:actuate="onLoad"/></draw:frame></text:p>
      <text:p text:style-name="Text_20_body">Vous devriez avoir quelque chose comme ça :</text:p>
      <text:p text:style-name="Text_20_body"><draw:frame draw:style-name="mediacenter" draw:name="11" text:anchor-type="paragraph" draw:z-index="11" svg:width="38.1cm" style:rel-width="100%" svg:height="23.1775cm" style:rel-height="scale"><draw:image xlink:href="Pictures/c1654878fc63932bf446040c6cbcb385.png" xlink:type="simple" xlink:show="embed" xlink:actuate="onLoad"/></draw:frame></text:p>
      <text:p text:style-name="Text_20_body">Dans la région créée, <text:span text:style-name="underline">au niveau des chiffres 210 x 210 (105,105)</text:span>, <text:span text:style-name="Strong_20_Emphasis">cliquer</text:span> sur le bouton en forme de <text:span text:style-name="Strong_20_Emphasis">Flèche</text:span>, puis <text:span text:style-name="underline">dans le menu déroulant</text:span>, <text:span text:style-name="Strong_20_Emphasis">cliquer</text:span> sur la ligne <text:span text:style-name="Strong_20_Emphasis">Modifier le plan de montage chronologique</text:span> :</text:p>
      <text:p text:style-name="Text_20_body"><draw:frame draw:style-name="mediacenter" draw:name="12" text:anchor-type="paragraph" draw:z-index="12" svg:width="38.1cm" style:rel-width="100%" svg:height="23.1775cm" style:rel-height="scale"><draw:image xlink:href="Pictures/298f7523ed7a2363a63e51707a2b3b60.png" xlink:type="simple" xlink:show="embed" xlink:actuate="onLoad"/></draw:frame></text:p>
      <text:p text:style-name="Text_20_body">Une nouvelle fenêtre s'affiche :</text:p>
      <text:p text:style-name="Text_20_body"><draw:frame draw:style-name="mediacenter" draw:name="13" text:anchor-type="paragraph" draw:z-index="13" svg:width="30.585833333333cm" style:rel-width="100%" svg:height="13.996458333333cm" style:rel-height="scale"><draw:image xlink:href="Pictures/98eeb8a1a3db8b3bf04545f9daff3697.png" xlink:type="simple" xlink:show="embed" xlink:actuate="onLoad"/></draw:frame></text:p>
      <text:p text:style-name="Text_20_body"><text:span text:style-name="underline">Dans la partie de gauche :</text:span></text:p>
      <text:p text:style-name="Text_20_body"><draw:frame draw:style-name="mediacenter" draw:name="14" text:anchor-type="paragraph" draw:z-index="14" svg:width="4.365625cm" style:rel-width="100%" svg:height="9.8689583333333cm" style:rel-height="scale"><draw:image xlink:href="Pictures/d0c30a4ae6e35f9b42d88398801d973d.png" xlink:type="simple" xlink:show="embed" xlink:actuate="onLoad"/></draw:frame></text:p>
      <text:p text:style-name="Text_20_body"><text:span text:style-name="Strong_20_Emphasis">Cliquer</text:span> sur la ligne <text:span text:style-name="Strong_20_Emphasis">Image</text:span> :</text:p>
      <text:p text:style-name="Text_20_body"><draw:frame draw:style-name="mediacenter" draw:name="15" text:anchor-type="paragraph" draw:z-index="15" svg:width="4.445cm" style:rel-width="100%" svg:height="9.8425cm" style:rel-height="scale"><draw:image xlink:href="Pictures/9413a31031104e03a1da6a5624279c82.png" xlink:type="simple" xlink:show="embed" xlink:actuate="onLoad"/></draw:frame></text:p>
      <text:p text:style-name="Text_20_body">La fenêtre suivante devrait s'afficher :</text:p>
      <text:p text:style-name="Text_20_body"><draw:frame draw:style-name="mediacenter" draw:name="16" text:anchor-type="paragraph" draw:z-index="16" svg:width="30.559375cm" style:rel-width="100%" svg:height="7.381875cm" style:rel-height="scale"><draw:image xlink:href="Pictures/7df1f957e39ac99ee7bd922fd74a784b.png" xlink:type="simple" xlink:show="embed" xlink:actuate="onLoad"/></draw:frame></text:p>
      <text:p text:style-name="Text_20_body">Pour rajouter des images, <text:span text:style-name="Strong_20_Emphasis">cliquer</text:span> sur le bouton <text:span text:style-name="Strong_20_Emphasis">+ Add files</text:span> :</text:p>
      <text:p text:style-name="Text_20_body"><draw:frame draw:style-name="mediacenter" draw:name="17" text:anchor-type="paragraph" draw:z-index="17" svg:width="2.7252083333333cm" style:rel-width="100%" svg:height="0.9525cm" style:rel-height="scale"><draw:image xlink:href="Pictures/96d6ce1cbddd92876b0dec6b871c0354.png" xlink:type="simple" xlink:show="embed" xlink:actuate="onLoad"/></draw:frame></text:p>
      <text:p text:style-name="Text_20_body">Une nouvelle fenêtre s'affiche et vous permet d'aller chercher des images présentes dans votre ordinateur, <text:span text:style-name="underline">après les avoir sélectionnées</text:span>, <text:span text:style-name="Strong_20_Emphasis">cliquer</text:span> sur le bouton <text:span text:style-name="Strong_20_Emphasis">Ouvrir</text:span> (la présentation peut être légèrement différente suivant la version de votre système d'exploitation) :</text:p>
      <text:p text:style-name="Text_20_body"><draw:frame draw:style-name="mediacenter" draw:name="18" text:anchor-type="paragraph" draw:z-index="18" svg:width="22.595416666667cm" style:rel-width="100%" svg:height="17.4625cm" style:rel-height="scale"><draw:image xlink:href="Pictures/210e12e7de6699752f0787f807ff2fc5.png" xlink:type="simple" xlink:show="embed" xlink:actuate="onLoad"/></draw:frame></text:p>
      <text:p text:style-name="Text_20_body">Vos images se rajoutent à la fenêtre :</text:p>
      <text:p text:style-name="Text_20_body"><draw:frame draw:style-name="mediacenter" draw:name="19" text:anchor-type="paragraph" draw:z-index="19" svg:width="30.559375cm" style:rel-width="100%" svg:height="14.313958333333cm" style:rel-height="scale"><draw:image xlink:href="Pictures/bb0d9e05e3da74d28c20cbfd68d51273.png" xlink:type="simple" xlink:show="embed" xlink:actuate="onLoad"/></draw:frame></text:p>
      <text:p text:style-name="Text_20_body">Pour commencer l'<text:span text:style-name="underline">import de vos images dans la médiathèque</text:span> de Xibo, <text:span text:style-name="Strong_20_Emphasis">cliquer</text:span> sur le bouton <text:span text:style-name="Strong_20_Emphasis">Start upload</text:span> :</text:p>
      <text:p text:style-name="Text_20_body"><draw:frame draw:style-name="mediacenter" draw:name="20" text:anchor-type="paragraph" draw:z-index="20" svg:width="3.2808333333333cm" style:rel-width="100%" svg:height="0.9525cm" style:rel-height="scale"><draw:image xlink:href="Pictures/792ee6f29c552543e7a126f08fd8d619.png" xlink:type="simple" xlink:show="embed" xlink:actuate="onLoad"/></draw:frame></text:p>
      <text:p text:style-name="Text_20_body">Lorsque l'import est terminé, vous devriez avoir quelque chose comme ça :</text:p>
      <text:p text:style-name="Text_20_body"><draw:frame draw:style-name="mediacenter" draw:name="21" text:anchor-type="paragraph" draw:z-index="21" svg:width="30.585833333333cm" style:rel-width="100%" svg:height="14.366875cm" style:rel-height="scale"><draw:image xlink:href="Pictures/692f198c80b3fc6f13f7a2192f27e002.png" xlink:type="simple" xlink:show="embed" xlink:actuate="onLoad"/></draw:frame></text:p>
      <text:p text:style-name="Text_20_body"><text:span text:style-name="Strong_20_Emphasis">Cliquer</text:span> alors sur le bouton <text:span text:style-name="Strong_20_Emphasis">affecter à la mise en page</text:span> :</text:p>
      <text:p text:style-name="Text_20_body"><draw:frame draw:style-name="mediacenter" draw:name="22" text:anchor-type="paragraph" draw:z-index="22" svg:width="5.159375cm" style:rel-width="100%" svg:height="1.0847916666667cm" style:rel-height="scale"><draw:image xlink:href="Pictures/86334264b0ff7959e7643821b5e8a35d.png" xlink:type="simple" xlink:show="embed" xlink:actuate="onLoad"/></draw:frame></text:p>
      <text:p text:style-name="Text_20_body">Vous devriez avoir quelque chose comme ça :</text:p>
      <text:p text:style-name="Text_20_body"><draw:frame draw:style-name="mediacenter" draw:name="23" text:anchor-type="paragraph" draw:z-index="23" svg:width="30.585833333333cm" style:rel-width="100%" svg:height="14.393333333333cm" style:rel-height="scale"><draw:image xlink:href="Pictures/25e483e1bcd619def220cba90e368b76.png" xlink:type="simple" xlink:show="embed" xlink:actuate="onLoad"/></draw:frame></text:p>
      <text:p text:style-name="Text_20_body"><text:span text:style-name="Strong_20_Emphasis">Cliquer</text:span> sur le bouton <draw:frame draw:style-name="mediacenter" draw:name="24" text:anchor-type="paragraph" draw:z-index="24" svg:width="2.1166666666667cm" style:rel-width="100%" svg:height="0.873125cm" style:rel-height="scale"><draw:image xlink:href="Pictures/ad9839ab049029f0c9c3dd74dc091429.png" xlink:type="simple" xlink:show="embed" xlink:actuate="onLoad"/></draw:frame> pour revenir à la fenêtre principale de création de votre mise en page :</text:p>
      <text:p text:style-name="Text_20_body"><draw:frame draw:style-name="mediacenter" draw:name="25" text:anchor-type="paragraph" draw:z-index="25" svg:width="38.1cm" style:rel-width="100%" svg:height="23.1775cm" style:rel-height="scale"><draw:image xlink:href="Pictures/64c4d177a5a2c8ed496d1de4516ec6a0.png" xlink:type="simple" xlink:show="embed" xlink:actuate="onLoad"/></draw:frame></text:p>
      <text:p text:style-name="Text_20_body">Dans la région créée, <text:span text:style-name="underline">au niveau des chiffres 210 x 210 (105,105)</text:span>, <text:span text:style-name="Strong_20_Emphasis">cliquer</text:span> sur le bouton en forme de <text:span text:style-name="Strong_20_Emphasis">Flèche</text:span>, puis <text:span text:style-name="underline">dans le menu déroulant</text:span>, <text:span text:style-name="Strong_20_Emphasis">cliquer</text:span> sur la ligne <text:span text:style-name="Strong_20_Emphasis">Options</text:span> :</text:p>
      <text:p text:style-name="Text_20_body"><draw:frame draw:style-name="mediacenter" draw:name="26" text:anchor-type="paragraph" draw:z-index="26" svg:width="38.1cm" style:rel-width="100%" svg:height="23.1775cm" style:rel-height="scale"><draw:image xlink:href="Pictures/ad5e269268939a30cfeecc0946376ade.png" xlink:type="simple" xlink:show="embed" xlink:actuate="onLoad"/></draw:frame></text:p>
      <text:p text:style-name="Text_20_body">Une nouvelle fenêtre s'affiche :</text:p>
      <text:p text:style-name="Text_20_body"><draw:frame draw:style-name="mediacenter" draw:name="27" text:anchor-type="paragraph" draw:z-index="27" svg:width="14.9225cm" svg:height="9.921875cm"><draw:image xlink:href="Pictures/aa9f51c4b66852572cd311a9d6e61dd2.png" xlink:type="simple" xlink:show="embed" xlink:actuate="onLoad"/></draw:frame></text:p>
      <text:p text:style-name="Text_20_body"><text:span text:style-name="Strong_20_Emphasis">Personnaliser</text:span> les différents champs pour correctement aligner votre région dans la mise en page, puis <text:span text:style-name="Strong_20_Emphasis">cliquer</text:span> sur le bouton <text:span text:style-name="Strong_20_Emphasis">Enregistrer</text:span> pour valider les changements :</text:p>
      <text:p text:style-name="Text_20_body"><draw:frame draw:style-name="mediacenter" draw:name="28" text:anchor-type="paragraph" draw:z-index="28" svg:width="15.001875cm" svg:height="9.8954166666667cm"><draw:image xlink:href="Pictures/f6e417d7e4ea2d1d2e044444bb2258fb.png" xlink:type="simple" xlink:show="embed" xlink:actuate="onLoad"/></draw:frame></text:p>
      <text:p text:style-name="Text_20_body">Vous êtes de retour sur la fenêtre principale de mise en page, la région prend alors plus de place et nous apercevons notre première photo :</text:p>
      <text:p text:style-name="Text_20_body"><draw:frame draw:style-name="mediacenter" draw:name="29" text:anchor-type="paragraph" draw:z-index="29" svg:width="38.1cm" style:rel-width="100%" svg:height="23.1775cm" style:rel-height="scale"><draw:image xlink:href="Pictures/153d9fb4ba1cc479e9ccea613f4c3cd4.png" xlink:type="simple" xlink:show="embed" xlink:actuate="onLoad"/></draw:frame></text:p>
      <text:p text:style-name="Text_20_body"><text:span text:style-name="underline">Dans la partie de gauche</text:span>, <text:span text:style-name="Strong_20_Emphasis">cliquer</text:span> sur le bouton <text:span text:style-name="Strong_20_Emphasis">Options</text:span>, puis <text:span text:style-name="underline">dans le menu déroulant</text:span>, <text:span text:style-name="Strong_20_Emphasis">cliquer</text:span> sur la ligne <text:span text:style-name="Strong_20_Emphasis">Preview Layout</text:span> :</text:p>
      <text:p text:style-name="Text_20_body"><draw:frame draw:style-name="mediacenter" draw:name="30" text:anchor-type="paragraph" draw:z-index="30" svg:width="38.1cm" style:rel-width="100%" svg:height="23.1775cm" style:rel-height="scale"><draw:image xlink:href="Pictures/ecd90f14f9e346c954a2666b4771c654.png" xlink:type="simple" xlink:show="embed" xlink:actuate="onLoad"/></draw:frame></text:p>
      <text:p text:style-name="Text_20_body">Cela va vous permettre d'avoir un aperçu de votre mise en page, il s'ouvre dans un nouvel onglet ou une nouvelle fenêtre de votre navigateur :</text:p>
      <text:p text:style-name="Text_20_body"><draw:frame draw:style-name="mediacenter" draw:name="31" text:anchor-type="paragraph" draw:z-index="31" svg:width="38.1cm" style:rel-width="100%" svg:height="23.1775cm" style:rel-height="scale"><draw:image xlink:href="Pictures/8ac0fa805d456d123b68938f4fb28a55.png" xlink:type="simple" xlink:show="embed" xlink:actuate="onLoad"/></draw:frame></text:p>
      <text:p text:style-name="Text_20_body">De retour sur la fenêtre principale de mise en page :
Dans la région créée, <text:span text:style-name="underline">au niveau des chiffres 210 x 210 (105,105)</text:span>, <text:span text:style-name="Strong_20_Emphasis">cliquer</text:span> sur le bouton en forme de <text:span text:style-name="Strong_20_Emphasis">Flèche</text:span>, puis <text:span text:style-name="underline">dans le menu déroulant</text:span>, <text:span text:style-name="Strong_20_Emphasis">cliquer</text:span> sur la ligne <text:span text:style-name="Strong_20_Emphasis">Modifier le plan de montage chronologique</text:span> :</text:p>
      <text:p text:style-name="Text_20_body"><draw:frame draw:style-name="mediacenter" draw:name="32" text:anchor-type="paragraph" draw:z-index="32" svg:width="38.1cm" style:rel-width="100%" svg:height="23.1775cm" style:rel-height="scale"><draw:image xlink:href="Pictures/298f7523ed7a2363a63e51707a2b3b60.png" xlink:type="simple" xlink:show="embed" xlink:actuate="onLoad"/></draw:frame></text:p>
      <text:p text:style-name="Text_20_body">Une nouvelle fenêtre s'affiche :</text:p>
      <text:p text:style-name="Text_20_body"><draw:frame draw:style-name="mediacenter" draw:name="33" text:anchor-type="paragraph" draw:z-index="33" svg:width="30.585833333333cm" style:rel-width="100%" svg:height="13.996458333333cm" style:rel-height="scale"><draw:image xlink:href="Pictures/98eeb8a1a3db8b3bf04545f9daff3697.png" xlink:type="simple" xlink:show="embed" xlink:actuate="onLoad"/></draw:frame></text:p>
      <text:p text:style-name="Text_20_body"><text:span text:style-name="underline">Dans la partie de gauche</text:span>,  <text:span text:style-name="Strong_20_Emphasis">cliquer</text:span> sur la ligne <text:span text:style-name="Strong_20_Emphasis">Text</text:span> :</text:p>
      <text:p text:style-name="Text_20_body"><draw:frame draw:style-name="mediacenter" draw:name="34" text:anchor-type="paragraph" draw:z-index="34" svg:width="4.365625cm" style:rel-width="100%" svg:height="9.8689583333333cm" style:rel-height="scale"><draw:image xlink:href="Pictures/d0c30a4ae6e35f9b42d88398801d973d.png" xlink:type="simple" xlink:show="embed" xlink:actuate="onLoad"/></draw:frame></text:p>
      <text:p text:style-name="Text_20_body">La fenêtre suivante devrait s'afficher :</text:p>
      <text:p text:style-name="Text_20_body"><draw:frame draw:style-name="mediacenter" draw:name="35" text:anchor-type="paragraph" draw:z-index="35" svg:width="30.585833333333cm" style:rel-width="100%" svg:height="14.393333333333cm" style:rel-height="scale"><draw:image xlink:href="Pictures/c6a874594ecb64717088913e844b922d.png" xlink:type="simple" xlink:show="embed" xlink:actuate="onLoad"/></draw:frame></text:p>
      <text:p text:style-name="Text_20_body"><text:span text:style-name="underline">La première chose à faire</text:span>, c'est de <text:span text:style-name="underline">changer la couleur de police</text:span>, pour cela dans <text:span text:style-name="underline">la partie de droite</text:span>, <text:span text:style-name="Strong_20_Emphasis">cliquer</text:span> sur le** A qui est souligné** et <text:span text:style-name="underline">choisissez une couleur dans la liste proposée</text:span> <text:span text:style-name="Strong_20_Emphasis">différente du noir</text:span> :</text:p>
      <text:p text:style-name="Text_20_body"><draw:frame draw:style-name="mediacenter" draw:name="36" text:anchor-type="paragraph" draw:z-index="36" svg:width="30.7975cm" style:rel-width="100%" svg:height="14.499166666667cm" style:rel-height="scale"><draw:image xlink:href="Pictures/66580e64fc4318a2ec8af50f3059f7c5.png" xlink:type="simple" xlink:show="embed" xlink:actuate="onLoad"/></draw:frame></text:p>
      <text:p text:style-name="Text_20_body">Taper ensuite du texte dans la partie basse de la fenêtre :</text:p>
      <text:p text:style-name="Text_20_body"><draw:frame draw:style-name="mediacenter" draw:name="37" text:anchor-type="paragraph" draw:z-index="37" svg:width="30.532916666667cm" style:rel-width="100%" svg:height="14.366875cm" style:rel-height="scale"><draw:image xlink:href="Pictures/799e26566aaabbbee5017c48003927a2.png" xlink:type="simple" xlink:show="embed" xlink:actuate="onLoad"/></draw:frame></text:p>
      <text:p text:style-name="Text_20_body">Vous pouvez animer votre texte, pour cela dans la <text:span text:style-name="underline">partie <text:span text:style-name="Strong_20_Emphasis">direction</text:span> en haut et à gauche</text:span>, choisir un effet, par exemple en <text:span text:style-name="Strong_20_Emphasis">cliquant</text:span> sur la ligne <text:span text:style-name="Strong_20_Emphasis">Up</text:span> afin d'avoir le texte qui s'anime de bas en haut :</text:p>
      <text:p text:style-name="Text_20_body"><draw:frame draw:style-name="mediacenter" draw:name="38" text:anchor-type="paragraph" draw:z-index="38" svg:width="30.744583333333cm" style:rel-width="100%" svg:height="14.605cm" style:rel-height="scale"><draw:image xlink:href="Pictures/6d1af026097feb7add0488c9ca52842d.png" xlink:type="simple" xlink:show="embed" xlink:actuate="onLoad"/></draw:frame></text:p>
      <text:p text:style-name="Text_20_body">Personnaliser le champ <text:span text:style-name="Strong_20_Emphasis">Scroll Speed</text:span> qui correspond à <text:span text:style-name="underline">la vitesse de défilement de votre texte</text:span>, et choisir également la <text:span text:style-name="Strong_20_Emphasis">durée</text:span> d'<text:span text:style-name="underline">affichage de votre texte</text:span>, <text:span text:style-name="Strong_20_Emphasis">cliquer</text:span> le bouton <text:span text:style-name="Strong_20_Emphasis">Enregistrer</text:span> afin de valider vos changements :</text:p>
      <text:p text:style-name="Text_20_body"><draw:frame draw:style-name="mediacenter" draw:name="39" text:anchor-type="paragraph" draw:z-index="39" svg:width="30.612291666667cm" style:rel-width="100%" svg:height="14.393333333333cm" style:rel-height="scale"><draw:image xlink:href="Pictures/60faccb61f7470c4fbd88ada3f8f6cfb.png" xlink:type="simple" xlink:show="embed" xlink:actuate="onLoad"/></draw:frame></text:p>
      <text:h text:style-name="Heading_20_2" text:outline-level="2"><text:bookmark-start text:name="__RefHeading___planifier_3"/><text:bookmark-start text:name="planifier"/>Planifier :<text:bookmark-end text:name="__RefHeading___planifier_3"/><text:bookmark-end text:name="planifier"/></text:h>
      <text:p text:style-name="Text_20_body">Maintenant que nous avons vu comment créer un modèle d'affichage dynamique, nous allons voir comment le planifier.</text:p>
      <text:p text:style-name="Text_20_body">Vous pouvez planifier votre mise en page, directement depuis celle-ci, <text:span text:style-name="underline">dans la partie de gauche</text:span>, <text:span text:style-name="Strong_20_Emphasis">cliquer</text:span> sur le bouton <text:span text:style-name="Strong_20_Emphasis">Options</text:span>, puis <text:span text:style-name="underline">dans le menu déroulant</text:span>, <text:span text:style-name="Strong_20_Emphasis">cliquer</text:span> sur la ligne <text:span text:style-name="Strong_20_Emphasis">Planifier Maintenant</text:span> :</text:p>
      <text:p text:style-name="Text_20_body"><draw:frame draw:style-name="mediacenter" draw:name="40" text:anchor-type="paragraph" draw:z-index="40" svg:width="38.1cm" style:rel-width="100%" svg:height="23.1775cm" style:rel-height="scale"><draw:image xlink:href="Pictures/fbd6d941d180005edfdd6761ec63c4f0.png" xlink:type="simple" xlink:show="embed" xlink:actuate="onLoad"/></draw:frame></text:p>
      <text:p text:style-name="Text_20_body">Une nouvelle fenêtre s'affiche :</text:p>
      <text:p text:style-name="Text_20_body"><draw:frame draw:style-name="mediacenter" draw:name="41" text:anchor-type="paragraph" draw:z-index="41" svg:width="14.9225cm" svg:height="10.503958333333cm"><draw:image xlink:href="Pictures/4fc48452724143bb581520c7a013dfc8.png" xlink:type="simple" xlink:show="embed" xlink:actuate="onLoad"/></draw:frame></text:p>
      <text:p text:style-name="Text_20_body"><text:span text:style-name="Strong_20_Emphasis">Remplir</text:span> la <text:span text:style-name="underline">durée</text:span>, si besoin <text:span text:style-name="Strong_20_Emphasis">cocher</text:span> la ligne <text:span text:style-name="Strong_20_Emphasis">Priority</text:span>, <text:span text:style-name="Strong_20_Emphasis">cocher</text:span> le ou les <text:span text:style-name="underline">afficheurs</text:span> concernés, puis <text:span text:style-name="Strong_20_Emphasis">cliquer</text:span> sur le bouton <text:span text:style-name="Strong_20_Emphasis">Enregistrer</text:span> pour valider votre planification :</text:p>
      <text:p text:style-name="Text_20_body"><draw:frame draw:style-name="mediacenter" draw:name="42" text:anchor-type="paragraph" draw:z-index="42" svg:width="14.9225cm" svg:height="10.503958333333cm"><draw:image xlink:href="Pictures/215dc7bba688996d178349683797be6f.png" xlink:type="simple" xlink:show="embed" xlink:actuate="onLoad"/></draw:frame></text:p>
      <text:p text:style-name="Text_20_body">Vous pouvez également planifier l'affichage de votre mise en page depuis la page d'accueil :</text:p>
      <text:p text:style-name="Text_20_body"><draw:frame draw:style-name="mediacenter" draw:name="43" text:anchor-type="paragraph" draw:z-index="43" svg:width="38.1cm" style:rel-width="100%" svg:height="23.1775cm" style:rel-height="scale"><draw:image xlink:href="Pictures/c516d6393aa81bc97c2eb73975b310c9.png" xlink:type="simple" xlink:show="embed" xlink:actuate="onLoad"/></draw:frame></text:p>
      <text:p text:style-name="Text_20_body">Pour cela, <text:span text:style-name="Strong_20_Emphasis">cliquer</text:span> sur le bouton <draw:frame draw:style-name="media" draw:name="44" text:anchor-type="as-char" draw:z-index="44" svg:width="2.1695833333333cm" style:rel-width="100%" svg:height="2.6722916666667cm" style:rel-height="scale"><draw:image xlink:href="Pictures/8dcc8bba7808aaf171dbd6ba44cbee69.png" xlink:type="simple" xlink:show="embed" xlink:actuate="onLoad"/></draw:frame> ou <text:span text:style-name="underline">dans la barre de navigation en haut</text:span>, <text:span text:style-name="Strong_20_Emphasis">cliquer</text:span> sur le bouton <draw:frame draw:style-name="media" draw:name="45" text:anchor-type="as-char" draw:z-index="45" svg:width="2.54cm" style:rel-width="100%" svg:height="1.2435416666667cm" style:rel-height="scale"><draw:image xlink:href="Pictures/a831261c1ff02e6f131f62b922da1426.png" xlink:type="simple" xlink:show="embed" xlink:actuate="onLoad"/></draw:frame>.</text:p>
      <text:p text:style-name="Text_20_body">Une nouvelle fenêtre s'affiche : </text:p>
      <text:p text:style-name="Text_20_body"><draw:frame draw:style-name="mediacenter" draw:name="46" text:anchor-type="paragraph" draw:z-index="46" svg:width="38.1cm" style:rel-width="100%" svg:height="23.1775cm" style:rel-height="scale"><draw:image xlink:href="Pictures/4301a732a8821a19e4cfbe4edf1cb8e5.png" xlink:type="simple" xlink:show="embed" xlink:actuate="onLoad"/></draw:frame></text:p>
      <text:p text:style-name="Text_20_body"><text:span text:style-name="Strong_20_Emphasis">Cliquer</text:span> sur <text:span text:style-name="Strong_20_Emphasis">une date</text:span>, une nouvelle fenêtre s'affiche :</text:p>
      <text:p text:style-name="Text_20_body"><draw:frame draw:style-name="mediacenter" draw:name="47" text:anchor-type="paragraph" draw:z-index="47" svg:width="30.63875cm" style:rel-width="100%" svg:height="14.366875cm" style:rel-height="scale"><draw:image xlink:href="Pictures/b01f6ff28f4fd3923fddf5ec6a2769e0.png" xlink:type="simple" xlink:show="embed" xlink:actuate="onLoad"/></draw:frame></text:p>
      <text:p text:style-name="Text_20_body"><text:span text:style-name="underline">Dans la partie en haut et à gauche</text:span>, <text:span text:style-name="Strong_20_Emphasis">taper</text:span> vos initiales dans le champ <text:span text:style-name="Strong_20_Emphasis">Mise en page</text:span> et valider en appuyant sur la touche <text:span text:style-name="Strong_20_Emphasis">Entrée</text:span> de <text:span text:style-name="underline">votre clavier</text:span> :</text:p>
      <text:p text:style-name="Text_20_body"><draw:frame draw:style-name="mediacenter" draw:name="48" text:anchor-type="paragraph" draw:z-index="48" svg:width="8.4402083333333cm" style:rel-width="100%" svg:height="1.4022916666667cm" style:rel-height="scale"><draw:image xlink:href="Pictures/14bf3e060ce87bedbb0b1bf9e5a511a5.png" xlink:type="simple" xlink:show="embed" xlink:actuate="onLoad"/></draw:frame></text:p>
      <text:p text:style-name="Text_20_body">Cela permet d'afficher uniquement vos mises en pages créées précédemment :</text:p>
      <text:p text:style-name="Text_20_body"><draw:frame draw:style-name="mediacenter" draw:name="49" text:anchor-type="paragraph" draw:z-index="49" svg:width="14.948958333333cm" svg:height="7.14375cm"><draw:image xlink:href="Pictures/7852fa3e96a994d70098a34fcef3227c.png" xlink:type="simple" xlink:show="embed" xlink:actuate="onLoad"/></draw:frame></text:p>
      <text:p text:style-name="Text_20_body"><text:span text:style-name="underline">N'oubliez pas</text:span> de <text:span text:style-name="Strong_20_Emphasis">cocher</text:span> le ou les <text:span text:style-name="Strong_20_Emphasis">afficheurs</text:span> dans la <text:span text:style-name="underline">partie de droite</text:span> auxquels vous souhaitez planifier une mise en page :</text:p>
      <text:p text:style-name="Text_20_body"><draw:frame draw:style-name="mediacenter" draw:name="50" text:anchor-type="paragraph" draw:z-index="50" svg:width="15.372291666667cm" svg:height="7.1172916666667cm"><draw:image xlink:href="Pictures/b022be8d35134be2eec80ac691d53e2d.png" xlink:type="simple" xlink:show="embed" xlink:actuate="onLoad"/></draw:frame></text:p>
      <text:p text:style-name="Text_20_body"><text:span text:style-name="underline">Dans la partie basse de la fenêtre</text:span>, veuillez remplir les différents champs :</text:p>
      <text:p text:style-name="Text_20_body"><draw:frame draw:style-name="mediacenter" draw:name="51" text:anchor-type="paragraph" draw:z-index="51" svg:width="30.63875cm" style:rel-width="100%" svg:height="9.5779166666667cm" style:rel-height="scale"><draw:image xlink:href="Pictures/ab9b8752064a729300f12f50cc51fc60.png" xlink:type="simple" xlink:show="embed" xlink:actuate="onLoad"/></draw:frame></text:p>
      <text:p text:style-name="Text_20_body">Commencer par la planification du début d'affichage de votre mise en page, pour cela, <text:span text:style-name="Strong_20_Emphasis">cliquer</text:span> sur le bouton en forme de calendrier et choisir la date :</text:p>
      <text:p text:style-name="Text_20_body"><draw:frame draw:style-name="mediacenter" draw:name="52" text:anchor-type="paragraph" draw:z-index="52" svg:width="15.5575cm" svg:height="7.8316666666667cm"><draw:image xlink:href="Pictures/a5a515f2998a815365c42383a42f4916.png" xlink:type="simple" xlink:show="embed" xlink:actuate="onLoad"/></draw:frame></text:p>
      <text:p text:style-name="Text_20_body">Ensuite, <text:span text:style-name="Strong_20_Emphasis">cliquer</text:span> sur le bouton en <text:span text:style-name="Strong_20_Emphasis">forme d'horloge</text:span> en <text:span text:style-name="underline">dessous du calendrier</text:span> <draw:frame draw:style-name="media" draw:name="53" text:anchor-type="as-char" draw:z-index="53" svg:width="0.68791666666667cm" svg:height="0.76729166666667cm"><draw:image xlink:href="Pictures/9c3a1ceb03f2676d5f6094f573df2c1d.png" xlink:type="simple" xlink:show="embed" xlink:actuate="onLoad"/></draw:frame>, puis choisir l'heure :</text:p>
      <text:p text:style-name="Text_20_body"><draw:frame draw:style-name="mediacenter" draw:name="54" text:anchor-type="paragraph" draw:z-index="54" svg:width="15.5575cm" svg:height="5.6620833333333cm"><draw:image xlink:href="Pictures/1c4754548b83219228097785288b3da3.png" xlink:type="simple" xlink:show="embed" xlink:actuate="onLoad"/></draw:frame></text:p>
      <text:p text:style-name="Text_20_body">Soit avec les flèches, soit en cliquant sur l'heure et les minutes et faites votre choix :</text:p>
      <text:p text:style-name="Text_20_body"><draw:frame draw:style-name="mediacenter" draw:name="55" text:anchor-type="paragraph" draw:z-index="55" svg:width="15.610416666667cm" svg:height="6.2970833333333cm"><draw:image xlink:href="Pictures/ae01ada4c4e9ac0e2fb20413bcbedab4.png" xlink:type="simple" xlink:show="embed" xlink:actuate="onLoad"/></draw:frame></text:p>
      <text:p text:style-name="Text_20_body"><draw:frame draw:style-name="mediacenter" draw:name="56" text:anchor-type="paragraph" draw:z-index="56" svg:width="15.39875cm" svg:height="5.635625cm"><draw:image xlink:href="Pictures/c1aecd6c3ba0daf05f5eea756b978aa3.png" xlink:type="simple" xlink:show="embed" xlink:actuate="onLoad"/></draw:frame></text:p>
      <text:p text:style-name="Text_20_body">Poursuivre par la planification de la fin de l'affichage de votre mise en page, pour cela, <text:span text:style-name="Strong_20_Emphasis">cliquer</text:span> sur le bouton en forme de calendrier et choisir la date : </text:p>
      <text:p text:style-name="Text_20_body"><draw:frame draw:style-name="mediacenter" draw:name="57" text:anchor-type="paragraph" draw:z-index="57" svg:width="15.266458333333cm" svg:height="7.699375cm"><draw:image xlink:href="Pictures/c5e668f9df174cad996207bb3ac3d20d.png" xlink:type="simple" xlink:show="embed" xlink:actuate="onLoad"/></draw:frame></text:p>
      <text:p text:style-name="Text_20_body">Ensuite, <text:span text:style-name="Strong_20_Emphasis">cliquer</text:span> sur le bouton en <text:span text:style-name="Strong_20_Emphasis">forme d'horloge</text:span> en <text:span text:style-name="underline">dessous du calendrier</text:span> <draw:frame draw:style-name="media" draw:name="58" text:anchor-type="as-char" draw:z-index="58" svg:width="0.68791666666667cm" svg:height="0.76729166666667cm"><draw:image xlink:href="Pictures/9c3a1ceb03f2676d5f6094f573df2c1d.png" xlink:type="simple" xlink:show="embed" xlink:actuate="onLoad"/></draw:frame>, puis choisir l'heure :</text:p>
      <text:p text:style-name="Text_20_body"><draw:frame draw:style-name="mediacenter" draw:name="59" text:anchor-type="paragraph" draw:z-index="59" svg:width="15.24cm" svg:height="5.635625cm"><draw:image xlink:href="Pictures/501070b29c4b4d77b44164549d0e9102.png" xlink:type="simple" xlink:show="embed" xlink:actuate="onLoad"/></draw:frame></text:p>
      <text:p text:style-name="Text_20_body">Vous devriez avoir quelque chose comme ça :</text:p>
      <text:p text:style-name="Text_20_body"><draw:frame draw:style-name="mediacenter" draw:name="60" text:anchor-type="paragraph" draw:z-index="60" svg:width="30.585833333333cm" style:rel-width="100%" svg:height="14.340416666667cm" style:rel-height="scale"><draw:image xlink:href="Pictures/6cd6e0a430e30412116a5034e60ad51d.png" xlink:type="simple" xlink:show="embed" xlink:actuate="onLoad"/></draw:frame></text:p>
      <text:p text:style-name="Text_20_body">Sur le même principe, vous pouvez également définir une récurrence, voici un exemple :</text:p>
      <text:p text:style-name="Text_20_body"><draw:frame draw:style-name="mediacenter" draw:name="61" text:anchor-type="paragraph" draw:z-index="61" svg:width="30.585833333333cm" style:rel-width="100%" svg:height="14.44625cm" style:rel-height="scale"><draw:image xlink:href="Pictures/59c6e1ba0b3af4c2c712ed35b824dbea.png" xlink:type="simple" xlink:show="embed" xlink:actuate="onLoad"/></draw:frame></text:p>
      <text:p text:style-name="Text_20_body"><text:span text:style-name="underline">N'oubliez pas</text:span> de <text:span text:style-name="Strong_20_Emphasis">cliquer</text:span> sur le bouton <draw:frame draw:style-name="media" draw:name="62" text:anchor-type="as-char" draw:z-index="62" svg:width="2.7516666666667cm" style:rel-width="100%" svg:height="1.0583333333333cm" style:rel-height="scale"><draw:image xlink:href="Pictures/399afccf61636cdf8db1f76d923b6089.png" xlink:type="simple" xlink:show="embed" xlink:actuate="onLoad"/></draw:frame>, pour valider votre planification.</text:p>
      <text:p text:style-name="Text_20_body">Vous reviendrez au calendrier, normalement vous devriez voir votre planification :</text:p>
      <text:p text:style-name="Text_20_body"><draw:frame draw:style-name="mediacenter" draw:name="63" text:anchor-type="paragraph" draw:z-index="63" svg:width="38.1cm" style:rel-width="100%" svg:height="23.1775cm" style:rel-height="scale"><draw:image xlink:href="Pictures/20c5db6d4e764e989ccc0136e57f3786.png" xlink:type="simple" xlink:show="embed" xlink:actuate="onLoad"/></draw:frame></text:p>
      <text:p text:style-name="Text_20_body">Si besoin, <text:span text:style-name="underline">dans la partie de gauche</text:span>, <text:span text:style-name="Strong_20_Emphasis">cocher</text:span> votre ou vos <text:span text:style-name="Strong_20_Emphasis">afficheurs</text:span> :</text:p>
      <text:p text:style-name="Text_20_body"><draw:frame draw:style-name="mediacenter" draw:name="64" text:anchor-type="paragraph" draw:z-index="64" svg:width="4.7095833333333cm" style:rel-width="100%" svg:height="5.4239583333333cm" style:rel-height="scale"><draw:image xlink:href="Pictures/aec7111b201658c20846ef8eed5dc769.png" xlink:type="simple" xlink:show="embed" xlink:actuate="onLoad"/></draw:frame></text:p>
      <text:h text:style-name="Heading_20_3" text:outline-level="3"><text:bookmark-start text:name="__RefHeading___modification_ou_suppression_d_une_planification_4"/><text:bookmark-start text:name="modification_ou_suppression_d_une_planification"/>Modification ou suppression d'une planification :<text:bookmark-end text:name="__RefHeading___modification_ou_suppression_d_une_planification_4"/><text:bookmark-end text:name="modification_ou_suppression_d_une_planification"/></text:h>
      <text:p text:style-name="Text_20_body">Si vous vous êtes trompé, ou si vous souhaitez supprimer une planification, <text:span text:style-name="Strong_20_Emphasis">cliquer</text:span> sur la ligne de cette dernière :</text:p>
      <text:p text:style-name="Text_20_body"><draw:frame draw:style-name="mediacenter" draw:name="65" text:anchor-type="paragraph" draw:z-index="65" svg:width="4.2333333333333cm" style:rel-width="100%" svg:height="3.3866666666667cm" style:rel-height="scale"><draw:image xlink:href="Pictures/725311103e25135d310292bd1bc37614.png" xlink:type="simple" xlink:show="embed" xlink:actuate="onLoad"/></draw:frame></text:p>
      <text:p text:style-name="Text_20_body">Une nouvelle fenêtre s'affiche, vous pouvez alors la modifier :</text:p>
      <text:p text:style-name="Text_20_body"><draw:frame draw:style-name="mediacenter" draw:name="66" text:anchor-type="paragraph" draw:z-index="66" svg:width="30.63875cm" style:rel-width="100%" svg:height="14.44625cm" style:rel-height="scale"><draw:image xlink:href="Pictures/449d358a876927ae3d7dce695ffc6c18.png" xlink:type="simple" xlink:show="embed" xlink:actuate="onLoad"/></draw:frame></text:p>
      <text:p text:style-name="Text_20_body"><text:span text:style-name="underline">Pour la supprimer</text:span>, <text:span text:style-name="Strong_20_Emphasis">cliquer</text:span> sur le bouton <draw:frame draw:style-name="media" draw:name="67" text:anchor-type="as-char" draw:z-index="67" svg:width="2.6458333333333cm" style:rel-width="100%" svg:height="0.97895833333333cm" style:rel-height="scale"><draw:image xlink:href="Pictures/125768df1beb95d5304d9b882b165044.png" xlink:type="simple" xlink:show="embed" xlink:actuate="onLoad"/></draw:frame> :</text:p>
      <text:p text:style-name="Text_20_body">Vous devriez avoir une fenêtre de confirmation, <text:span text:style-name="Strong_20_Emphasis">cliquer</text:span> alors sur le bouton <text:span text:style-name="Strong_20_Emphasis">Oui</text:span> pour confirmer la suppression :</text:p>
      <text:p text:style-name="Text_20_body"><draw:frame draw:style-name="mediacenter" draw:name="68" text:anchor-type="paragraph" draw:z-index="68" svg:width="15.001875cm" svg:height="6.0854166666667cm"><draw:image xlink:href="Pictures/51ce9004429d459305f7c1a59b0200b3.png" xlink:type="simple" xlink:show="embed" xlink:actuate="onLoad"/></draw:frame></text:p>
      <text:h text:style-name="Heading_20_2" text:outline-level="2"><text:bookmark-start text:name="__RefHeading___se_deconnecter_5"/><text:bookmark-start text:name="se_deconnecter"/>Se déconnecter :<text:bookmark-end text:name="__RefHeading___se_deconnecter_5"/><text:bookmark-end text:name="se_deconnecter"/></text:h>
      <text:p text:style-name="Text_20_body">Lorsque vous avez terminé l'administration de l'affichage dynamique, vous devez vous déconnecter en cliquant sur le menu <text:span text:style-name="Strong_20_Emphasis">Préférences</text:span> <text:span text:style-name="underline">présent en haut et à droite</text:span> de votre écran, puis <text:span text:style-name="underline">dans la liste qui s'affiche</text:span>, <text:span text:style-name="Strong_20_Emphasis">cliquer</text:span> sur <text:span text:style-name="Strong_20_Emphasis">Se déconnecter</text:span> :</text:p>
      <text:p text:style-name="Text_20_body"><draw:frame draw:style-name="mediacenter" draw:name="69" text:anchor-type="paragraph" draw:z-index="69" svg:width="38.1cm" style:rel-width="100%" svg:height="23.1775cm" style:rel-height="scale"><draw:image xlink:href="Pictures/1bca6dae379870548fa4df12add71563.png" xlink:type="simple" xlink:show="embed" xlink:actuate="onLoad"/></draw:frame></text:p>
      <text:p text:style-name="Text_20_body">Voilà, maintenant vous savez comment utiliser l'administration de l'affichage dynamique Xibo, concevoir un modèle d'affichage, le planifier et se déconnecter, bonne utilis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1::39:11</meta:creation-date>
    <dc:creator>Generated</dc:creator>
    <dc:date>2026-08-10T11::39:11</dc:date>
    <dc:language>en-US</dc:language>
    <meta:editing-cycles>1</meta:editing-cycles>
    <meta:editing-duration>PT0S</meta:editing-duration>
    <dc:title>docs:xibo:2015-09-utilisation-v164</dc:title>
  </office:meta>
</office:document-meta>
</file>