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intenance:accueil"/>Bonsoir,</text:p>
      <text:p text:style-name="Text_20_body">Le site que vous essayez de consulter est en cours de maintenance, merci de revenir plus tard.</text:p>
      <text:p text:style-name="Text_20_body">@ bientôt</text:p>
      <text:p text:style-name="Text_20_body">L'équipe Info libre @ Do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7::05:33</meta:creation-date>
    <dc:creator>Generated</dc:creator>
    <dc:date>2026-08-10T07::05:33</dc:date>
    <dc:language>en-US</dc:language>
    <meta:editing-cycles>1</meta:editing-cycles>
    <meta:editing-duration>PT0S</meta:editing-duration>
    <dc:title>maintenance:accueil</dc:title>
  </office:meta>
</office:document-meta>
</file>