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icroferennes:programmes2016-2017:02-mardi-02"/> Mardi 29 novembre 2016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1-informations-tablettes-smartphones" text:style-name="Internet_20_link" text:visited-style-name="Visited_20_Internet_20_Link">Informations sur les tablettes et smartphones :</text:a> <draw:frame draw:style-name="media" draw:name="0" text:anchor-type="as-char" draw:z-index="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prise_en_mains_premier_demarrage" text:style-name="Internet_20_link" text:visited-style-name="Visited_20_Internet_20_Link">Prise en main et premier démarrage d'une Tablette ou d'un Smartphone</text:a> <draw:frame draw:style-name="media" draw:name="1" text:anchor-type="as-char" draw:z-index="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6 décembre 2016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1-connexion_wifi_et_donnees_mobiles_pour_les_smartphones" text:style-name="Internet_20_link" text:visited-style-name="Visited_20_Internet_20_Link">Connexion wifi et données mobiles pour les smartphones</text:a> <draw:frame draw:style-name="media" draw:name="2" text:anchor-type="as-char" draw:z-index="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installation_d_applications_kaspersky" text:style-name="Internet_20_link" text:visited-style-name="Visited_20_Internet_20_Link">Installation d'une applications (kaspersky)</text:a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3 décembre 2016 de 15h45 à 17h15</text:p>
          <text:list text:style-name="List_20_1">
            <text:list-item>
              <text:p text:style-name="List_20_1_Content"> Surfer sur Internet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firefox" text:style-name="Internet_20_link" text:visited-style-name="Visited_20_Internet_20_Link">Installation de Mozilla Firefox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firefox" text:style-name="Internet_20_link" text:visited-style-name="Visited_20_Internet_20_Link">Aller sur internet et faire des recherches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  <text:list-item>
          <text:p text:style-name="Numbering_20_1_Content"> Mardi 10 janvier 2017 de 15h45 à 17h15</text:p>
          <text:list text:style-name="List_20_1">
            <text:list-item>
              <text:p text:style-name="List_20_1_Content"> Traiter ses courriels sur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k-9_mail" text:style-name="Internet_20_link" text:visited-style-name="Visited_20_Internet_20_Link">Installation de K-9 Mail</text:a>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k-9_mail" text:style-name="Internet_20_link" text:visited-style-name="Visited_20_Internet_20_Link">Envoyer et recevoir des courriels sur tablette avec l'application K-9 MAIL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  <text:list-item>
          <text:p text:style-name="Numbering_20_1_Content"> Mardi 17 janvier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2-installation_de_google_docs" text:style-name="Internet_20_link" text:visited-style-name="Visited_20_Internet_20_Link">Installation de Google Docs :</text:a> <draw:frame draw:style-name="media" draw:name="8" text:anchor-type="as-char" draw:z-index="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2-utilisation_de_google_docs" text:style-name="Internet_20_link" text:visited-style-name="Visited_20_Internet_20_Link">Utilisation de Google Docs :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8 février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4-utilisation_google_docs_et_drive_ordinateur" text:style-name="Internet_20_link" text:visited-style-name="Visited_20_Internet_20_Link">Utilisation de Google Docs et Google Drive sur ordinateur :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5-sons_notifications_luminosite_veille" text:style-name="Internet_20_link" text:visited-style-name="Visited_20_Internet_20_Link">Réglages sons, notifications, luminosité et mise en veille sur tablette ou smartphone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7 mars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6-contacts-agenda" text:style-name="Internet_20_link" text:visited-style-name="Visited_20_Internet_20_Link">Contacts et Agenda sur Tablette et Smartphone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6-02-photos-contacts" text:style-name="Internet_20_link" text:visited-style-name="Visited_20_Internet_20_Link">Rajouter une photo à un contact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4 mars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7-utilisation_contacts-agenda_sur_ordinateur" text:style-name="Internet_20_link" text:visited-style-name="Visited_20_Internet_20_Link">Utilisation de Google Contact et Google Agenda sur ordinateur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1 mars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8-utilisation_appareil-photo_camera" text:style-name="Internet_20_link" text:visited-style-name="Visited_20_Internet_20_Link">Utilisation de l'appareil photo et de la caméra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8 mars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9-installation_gestionnaire-de-fichiers_amaze" text:style-name="Internet_20_link" text:visited-style-name="Visited_20_Internet_20_Link">Installation du gestionnaire de fichiers Amaze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9-utilisation_gestionnaire-de-fichiers" text:style-name="Internet_20_link" text:visited-style-name="Visited_20_Internet_20_Link">Utilisation du gestionnaire de fichiers Amaze</text:a>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4 avril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10-01-installation_kaspersky_qrscanner" text:style-name="Internet_20_link" text:visited-style-name="Visited_20_Internet_20_Link">Installation de Kaspersky QR Scanner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2-installation_barcode_scanner" text:style-name="Internet_20_link" text:visited-style-name="Visited_20_Internet_20_Link">Installation de Barcode Scanner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3-decouverte_barcode_scanner" text:style-name="Internet_20_link" text:visited-style-name="Visited_20_Internet_20_Link">Découverte de Barcode Scanner</text:a> <draw:frame draw:style-name="media" draw:name="20" text:anchor-type="as-char" draw:z-index="2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4-differentes_utilisation_des_qrcodes" text:style-name="Internet_20_link" text:visited-style-name="Visited_20_Internet_20_Link">Différentes utilisation des qrcodes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5-creer_une_carte_de_visite_en_qrcode" text:style-name="Internet_20_link" text:visited-style-name="Visited_20_Internet_20_Link">Créer une carte de visite en qrcode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5 avril 2017 de 15h45 à 17h15</text:p>
          <text:list text:style-name="List_20_1">
            <text:list-item>
              <text:p text:style-name="List_20_1_Content"> <text:a xlink:type="simple" xlink:href="https://wiki.ilad.biz/microferennes/initiation-tablettes-smartphones-v01/13-03-organiser_les_applications_sur_le_bureau" text:style-name="Internet_20_link" text:visited-style-name="Visited_20_Internet_20_Link">Organiser les applications sur le bureau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3-04-utilisation_kaspersky" text:style-name="Internet_20_link" text:visited-style-name="Visited_20_Internet_20_Link">Utilisation de Kaspersky</text:a> <draw:frame draw:style-name="media" draw:name="24" text:anchor-type="as-char" draw:z-index="2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3-05-divers_notifications" text:style-name="Internet_20_link" text:visited-style-name="Visited_20_Internet_20_Link">Divers notifications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_Last"> Révisions, questions réponses.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16 mai 2017 de 15h45 à 17h15</text:p>
        </text:list-item>
        <text:list-item>
          <text:p text:style-name="Numbering_20_1_Content"> Mardi 23 mai 2017 de 15h45 à 17h15</text:p>
        </text:list-item>
        <text:list-item>
          <text:p text:style-name="Numbering_20_1_Content"> Mardi 30 mai 2017 de 15h45 à 17h15</text:p>
        </text:list-item>
        <text:list-item>
          <text:p text:style-name="Numbering_20_1_Content"> Mardi 06 Juin 2017 de 15h45 à 17h15</text:p>
        </text:list-item>
        <text:list-item>
          <text:p text:style-name="Numbering_20_1_Content_Last"> <text:span text:style-name="del">Mardi 24 janvier 2017 de 15h45 à 17h15</text:span> Gaëtan en formation Collège Numériqu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10:04</meta:creation-date>
    <dc:creator>Generated</dc:creator>
    <dc:date>2026-08-10T13::10:04</dc:date>
    <dc:language>en-US</dc:language>
    <meta:editing-cycles>1</meta:editing-cycles>
    <meta:editing-duration>PT0S</meta:editing-duration>
    <dc:title>microferennes:programmes2016-2017:02-mardi-02</dc:title>
  </office:meta>
</office:document-meta>
</file>