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9ad4c6cad3b7d9b5fb917108b4efbf.png"/>
  <manifest:file-entry manifest:media-type="image/png" manifest:full-path="Pictures/b322fe59501cfc63b51b1a6de39d42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7-2018/microferennes-programmes2017-2018-01-lundi-03.pdf" text:style-name="Internet_20_link" text:visited-style-name="Visited_20_Internet_20_Link">microferennes-programmes2017-2018-01-lundi-03.pdf</text:a></text:p>
      <text:list text:style-name="Numbering_20_1" text:continue-numbering="false">
        <text:list-item>
          <text:p text:style-name="Numbering_20_1_Content_First"><text:bookmark text:name="microferennes:programmes2017-2018:01-lundi-03"/> Lundi 13 novembre 2017 de 17h00 à 18h30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0" text:anchor-type="as-char" draw:z-index="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0 novembre 2017 de 17h00 à 18h30</text:p>
          <text:list text:style-name="List_20_1">
            <text:list-item>
              <text:p text:style-name="List_20_1_Content"> <text:a xlink:type="simple" xlink:href="https://wiki.ilad.biz/microferennes/consolidation-v02/02-trier_ses_fichiers_dans_ses_dossiers" text:style-name="Internet_20_link" text:visited-style-name="Visited_20_Internet_20_Link">Trier ses fichiers dans ses dossiers :</text:a> <draw:frame draw:style-name="media" draw:name="1" text:anchor-type="as-char" draw:z-index="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-v02/06-bien_comprendre_le_copier-coller" text:style-name="Internet_20_link" text:visited-style-name="Visited_20_Internet_20_Link">Bien comprendre le copier-coller :</text:a> <draw:frame draw:style-name="media" draw:name="2" text:anchor-type="as-char" draw:z-index="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4 Décembre 2017 de 17h00 à 18h30</text:p>
          <text:list text:style-name="List_20_1">
            <text:list-item>
              <text:p text:style-name="List_20_1_Content"> <text:a xlink:type="simple" xlink:href="https://wiki.ilad.biz/microferennes/7-annee-et-plus/2017-12-enregistrer_un_fichier_choisir_son_format_rtf" text:style-name="Internet_20_link" text:visited-style-name="Visited_20_Internet_20_Link">Enregistrer un fichier, choisir son format</text:a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7-12-logiciel-pdfcreator-installation" text:style-name="Internet_20_link" text:visited-style-name="Visited_20_Internet_20_Link">Installation du logiciel PDFCreator :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7-12-creer_et_manipuler_des_fichiers_pdf_avec_pdfcreator" text:style-name="Internet_20_link" text:visited-style-name="Visited_20_Internet_20_Link">Créer et manipuler des fichiers PDF avec PDFCreator :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Décembre 2017 de 17h00 à 18h30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 :</text:a> <draw:frame draw:style-name="media" draw:name="6" text:anchor-type="as-char" draw:z-index="6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15 Janvier 2018 de 17h00 à 18h30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 :</text:a> <draw:frame draw:style-name="media" draw:name="7" text:anchor-type="as-char" draw:z-index="7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2 Janvier 2018 de 17h00 à 18h30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 :</text:a> <draw:frame draw:style-name="media" draw:name="8" text:anchor-type="as-char" draw:z-index="8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9" text:anchor-type="as-char" draw:z-index="9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9 Janvier 2018 de 17h00 à 18h30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10" text:anchor-type="as-char" draw:z-index="10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6-05-convertir-bmp-en-jpg" text:style-name="Internet_20_link" text:visited-style-name="Visited_20_Internet_20_Link">Convertir des photos BMP en JPG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5 Février 2018 de 17h00 à 18h30</text:p>
          <text:list text:style-name="List_20_1"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Créer des Tableaux sous LibreOffice Texte Partie n°1 :</text:a></text:p>
            </text:list-item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Créer un Tableau sous LibreOffice Texte Partie n°2 :</text:a></text:p>
            </text:list-item>
          </text:list>
        </text:list-item>
        <text:list-item>
          <text:p text:style-name="Numbering_20_1_Content"> Lundi 12 Février 2018 de 17h00 à 18h3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Créer un Tableau sous LibreOffice Texte Partie n°2 :</text:a></text:p>
            </text:list-item>
          </text:list>
        </text:list-item>
        <text:list-item>
          <text:p text:style-name="Numbering_20_1_Content"> Lundi 19 Février 2018 de 17h00 à 18h3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Créer un Tableau sous LibreOffice Texte Partie n°2 :</text:a></text:p>
            </text:list-item>
          </text:list>
        </text:list-item>
        <text:list-item>
          <text:p text:style-name="Numbering_20_1_Content"> Lundi 12 Mars 2018 de 17h00 à 18h30</text:p>
          <text:list text:style-name="List_20_1">
            <text:list-item>
              <text:p text:style-name="List_20_1_Content"> <text:a xlink:type="simple" xlink:href="https://wiki.ilad.biz/microferennes/consolidation/07-transferts_photos_windows_7" text:style-name="Internet_20_link" text:visited-style-name="Visited_20_Internet_20_Link">Transférer ses photos sous Windows 7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Renouvellement d'un anti-virus</text:p>
            </text:list-item>
          </text:list>
        </text:list-item>
        <text:list-item>
          <text:p text:style-name="Numbering_20_1_Content"> Lundi 19 Mars 2018 de 17h00 à 18h30</text:p>
          <text:list text:style-name="List_20_1">
            <text:list-item>
              <text:p text:style-name="List_20_1_Content"> <text:a xlink:type="simple" xlink:href="https://wiki.ilad.biz/microferennes/4-annee/2018-02-cartes_de_visites_etiquettes" text:style-name="Internet_20_link" text:visited-style-name="Visited_20_Internet_20_Link">Cartes de visites, étiquettes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_Last"> Révisions questions réponses de l'année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Lundi 26 Mars 2018 de 17h00 à 18h30</text:p>
        </text:list-item>
        <text:list-item>
          <text:p text:style-name="Numbering_20_1_Content"> Lundi 02 Avril 2018 de 17h00 à 18h30</text:p>
        </text:list-item>
        <text:list-item>
          <text:p text:style-name="Numbering_20_1_Content_Last"> Lundi 09 Avril 2018 de 17h00 à 18h30</text:p>
        </text:list-item>
      </text:list>
      <text:list text:style-name="Numbering_20_1" text:continue-numbering="false">
        <text:list-item>
          <text:p text:style-name="LastListParagraph_Numbering_20_1_Content_First"> <text:span text:style-name="del">Lundi 27 novembre 2017 de 17h00 à 18h30</text:span> Absence de Gaëtan astreinte établissement Scolair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7:46</meta:creation-date>
    <dc:creator>Generated</dc:creator>
    <dc:date>2026-08-10T11::37:46</dc:date>
    <dc:language>en-US</dc:language>
    <meta:editing-cycles>1</meta:editing-cycles>
    <meta:editing-duration>PT0S</meta:editing-duration>
    <dc:title>microferennes:programmes2017-2018:01-lundi-03</dc:title>
  </office:meta>
</office:document-meta>
</file>