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sudo apt install lightdm<text:line-break/>sudo nano /usr/share/lightdm/lightdm.conf.d/50-disable-guest.conf <text:line-break/>sudo reboot<text:line-break/>sudo mkdir /etc/skel/.config/<text:line-break/>sudo cp /home/admininfo/.config/gnome-initial-setup-done /etc/skel/.config/<text:line-break/>sudo ln -s /home/invite /etc/guest-session/skel<text:line-break/>sudo nano /etc/guest-session/skel/.profile<text:line-break/><text:line-break/>sudo nano /etc/lightdm/lightdm.conf.d/50-show-manual-login.conf<text:line-break/>sudo nano /var/lib/AccountsService/users/invite <text:line-break/>sudo reboot<text:line-break/><text:line-break/><text:line-break/>sudo nano /etc/guest-session/prepare.sh<text:s text:c="4"/><text:line-break/>sudo nano /etc/guest-session/choose-language-wrapper.sh<text:s text:c="4"/><text:line-break/>sudo chmod +x /etc/guest-session/choose-language-wrapper.sh<text:s text:c="3"/><text:line-break/>sudo nano /etc/guest-session/choose-language-wrapper.sh<text:s text:c="4"/><text:line-break/>sudo nano /usr/share/lightdm/guest-session/skel/.config/autostart/guest-session-startup.desktop<text:s text:c="4"/><text:line-break/>sudo nano /usr/lib/lightdm/guest-session-auto.sh<text:s text:c="4"/><text:line-break/>sudo nano /etc/lightdm/lightdm.conf.d/50-choose-guest-language.conf<text:s text:c="4"/><text:line-break/>sudo apt update &amp;&amp; sudo apt upgrade -y &amp;&amp; sudo apt dist-upgrade -y &amp;&amp; sudo apt autoremove &amp;&amp; sudo apt clean &amp;&amp; sudo df -h<text:line-break/><text:line-break/><text:line-break/>sudo ls -la /usr/share/lightdm/guest-session/<text:s text:c="3"/><text:line-break/>sudo ls -la /usr/share/lightdm/guest-session/skel/<text:s text:c="3"/><text:line-break/>sudo ls -la /usr/share/lightdm/guest-session/skel/.config/<text:s text:c="3"/><text:line-break/>sudo ls -la /usr/share/lightdm/guest-session/skel/.config/autostart/<text:s text:c="3"/><text:line-break/>sudo ls -la /usr/share/lightdm/guest-session/skel/.config/autostart/guest-session-startup.desktop<text:s text:c="3"/></text:p>
      <text:h text:style-name="Heading_20_1" text:outline-level="1"><text:bookmark text:name="tmp:ubuntu-invite"/><text:bookmark-start text:name="__RefHeading___etcguest-sessionchoose-language-wrapper.sh_1"/><text:bookmark-start text:name="etcguest-sessionchoose-language-wrapper.sh"/>/etc/guest-session/choose-language-wrapper.sh<text:bookmark-end text:name="__RefHeading___etcguest-sessionchoose-language-wrapper.sh_1"/><text:bookmark-end text:name="etcguest-sessionchoose-language-wrapper.sh"/></text:h>
      <text:p text:style-name="Preformatted_20_Text">#!/bin/sh -e<text:line-break/><text:line-break/># show zenity dialog only when launched from greeter<text:line-break/>ONLYGUEST=true<text:line-break/>for U in $(users); do<text:line-break/><text:s text:c="4"/>if [ "${U%%-*}" != 'guest' ]; then<text:line-break/><text:s text:c="8"/>ONLYGUEST=false<text:line-break/><text:s text:c="8"/>break<text:line-break/><text:s text:c="4"/>fi<text:line-break/>done<text:line-break/><text:line-break/>if $ONLYGUEST &amp;&amp; [ -x /usr/bin/zenity ]; then<text:line-break/><text:s text:c="4"/>guestlang=$( zenity --list --title 'Select language' \<text:line-break/><text:s text:c="6"/>--text 'Select language for the guest session' --radiolist \<text:line-break/><text:s text:c="6"/>--column 'Pick' --column '' TRUE 'English' FALSE 'French' )<text:line-break/><text:s text:c="4"/>if [ "$guestlang" = 'English' ]; then<text:line-break/><text:s text:c="8"/>echo 'export LANGUAGE=en_US' &gt;&gt; "$HOME/.profile"<text:line-break/><text:s text:c="8"/>echo 'export LANG=en_US.UTF-8' &gt;&gt; "$HOME/.profile"<text:line-break/><text:s text:c="4"/>elif [ "$guestlang" = 'French' ]; then<text:line-break/><text:s text:c="8"/>echo 'export LANGUAGE=fr' &gt;&gt; "$HOME/.profile"<text:line-break/><text:s text:c="8"/>echo 'export LANG=fr_FR.UTF-8' &gt;&gt; "$HOME/.profile"<text:line-break/><text:s text:c="4"/>fi<text:line-break/>fi<text:line-break/><text:line-break/>exec /usr/lib/lightdm/lightdm-guest-session "$@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07:39</meta:creation-date>
    <dc:creator>Generated</dc:creator>
    <dc:date>2026-08-10T10::07:39</dc:date>
    <dc:language>en-US</dc:language>
    <meta:editing-cycles>1</meta:editing-cycles>
    <meta:editing-duration>PT0S</meta:editing-duration>
    <dc:title>tmp:ubuntu-invite</dc:title>
  </office:meta>
</office:document-meta>
</file>