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7009e6a38ed948ca092b26da341097.png"/>
  <manifest:file-entry manifest:media-type="image/svg+xml" manifest:full-path="Pictures/2afb7704cb6269f9a56957902232b2df.svg"/>
  <manifest:file-entry manifest:media-type="image/svg+xml" manifest:full-path="Pictures/1e862fe13a7bb07db45e4d5327381f8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b67009e6a38ed948ca092b26da34109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ilad.biz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ilad.biz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2afb7704cb6269f9a56957902232b2df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2afb7704cb6269f9a56957902232b2df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2afb7704cb6269f9a56957902232b2df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2afb7704cb6269f9a56957902232b2df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2afb7704cb6269f9a56957902232b2df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1e862fe13a7bb07db45e4d5327381f83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38</meta:creation-date>
    <dc:creator>Generated</dc:creator>
    <dc:date>2026-08-10T06::48:38</dc:date>
    <dc:language>en-US</dc:language>
    <meta:editing-cycles>1</meta:editing-cycles>
    <meta:editing-duration>PT0S</meta:editing-duration>
    <dc:title>wiki:dokuwiki</dc:title>
  </office:meta>
</office:document-meta>
</file>